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5e:sesije:sesija_72"/><text:bookmark-start text:name="__RefHeading___sesija_72_kad_ni_rum_goblanje_ne_pomaze_1"/><text:bookmark-start text:name="sesija_72_kad_ni_rum_goblanje_ne_pomaze"/>Sesija 72 Kad ni rum goblanje ne pomaže<text:bookmark-end text:name="__RefHeading___sesija_72_kad_ni_rum_goblanje_ne_pomaze_1"/><text:bookmark-end text:name="sesija_72_kad_ni_rum_goblanje_ne_pomaze"/></text:h></table:table-cell></table:table-row></table:table></draw:text-box></draw:frame></text:p>
      <text:p text:style-name="Text_20_body">Nakon dugog mirnog perioda samo sam čekala da mi se izvršno vodstvo javi sa nekom novom “genialnom” idejom. Naravno ta ideja bila upakirana u toni poslovnih fraza koje jedva da trijezna razumijem. </text:p>
      <text:p text:style-name="Text_20_body">“biti će povlastica i beneficija za one koji izvrše svoje dužnosti po naruđbenici i ispune putni nalog te predaju sevisno izvješće najkasnije do 3. u mijesecu za prethosni mijesec uz uvijed da su svi papiri do tada refakturirani te da imaju pečat službene firme koja je službeno ovjera dokumente svih prethosnih isplata i uplata….” </text:p>
      <text:p text:style-name="Text_20_body">Bilo kako bilo uprava nas je ponovno pozvala da plovimo s njima. A meni to znaći samo jednu stvar. Nove ludosti koje i kad bum teijezna (nedo bog) prepričavala unucima budu mi govorili da sam pijana. Tristo godina po dolasku u Muru napokon su svi članovi uprave se pojavili na Rumgobbleru, pogme ponovili su se. Bilo je tu svega od raznih napitaka do novih košuljica pa i pokoji neobičan predmečić. Plan: otić prstom u govna. Kako vjetrovi magije u zadnje vrijeme divljaju bilo je samo pitanje vremena kad bu moji šefovi rekli: “e, a zakej mi nismo tamo?” Cilj ove nadasve NE lide misije je izvući čim više informacija o događaju.</text:p>
      <text:p text:style-name="Text_20_body">Nakon nekoliko dana plovidbe pred nama se nalazi bijeli zid vodene pare i kljućajuće more Koje je obasjano svim bojama. Gotovo poput baletnih plesaća vjetrovi magije su se uvijali i izvijali u okolici. A nebo, crno kao da je pol noći iako je sunce visoko na nebu. Šlapek odlući odletiti u izvidnicu kroz tu maglu kako bi vidio što nutra ima, a Pakian je odlučio kao neka kokoš poletjeti i vidjeti situaciju iz ptičije perspektive. Pakijanovo kokošje tijelo samo što se nije prekrenuliniz nutra na van. Krila su mu izokrenula zglobove, priljubila se uz tijelo a sama glava mu se neprirodno zakrenula. A Šplapek… On je pak pričao o brodovima koji plove bez traga da he ikada itko bio na njima. E TO! Baš to zvuči kao mjesto di bi se normalna osoba okrenula… Nooooo Mi smo uplovili nutra. Doduše po prvi puta u s iznenađujuće dobrim planom. Svi smo se zavalili u nekakve grahovreče u Šlapekovom pištolju. Zaista je mnogo veći iznutra nego iz vana.</text:p>
      <text:p text:style-name="Text_20_body">Na zvukove čaranja i zazivanja Božice Raven Queen, Šlapek odluči da je baš onak +3 int move izač SAD van. Čaranje je utihnulo. Nakon čega glasni jevaji fak fak fak fak i brzo izgovaranje teleportacijske magije. Kako bi dobri stari elfovi rekli svi smo se pripremili da drek lupi u vjetrenjaču.</text:p>
      <text:p text:style-name="Text_20_body">Nekoliko brzih trenutaka kasnije bili smo na sigurnom. Ispod boldera od 10 tona u srcu Črnjemure. Da bez broda, ali s svim glavama na ramenima. Šlapek malo bljeđi ali Perune moj. Nakon toga uprava je vodila dosadan razgovor s upravinom upravom o tome, kak je to sranje. Kak ga nisu ubili u Pilborou, o tome kak se treba pripremat jer nebh lepega. Ja znam samo jednu stvar. Meni unuci nebudu vjerovali.</text:p>
      <text:p text:style-name="Text_20_body">Otem Potem</text:p>
      <text:p text:style-name="Text_20_body"><text:a xlink:type="simple" xlink:href="http://rumwiki.duckdns.org/doku.php?id=hr:5e:sesije:sesija_71" text:style-name="Internet_20_link" text:visited-style-name="Visited_20_Internet_20_Link">&lt;---Prijašna sesija</text:a>—————————————————————————————————————————————–<text:a xlink:type="simple" xlink:href="http://rumwiki.duckdns.org/doku.php?id=hr:5e:sesije:sesija_73" text:style-name="Internet_20_link" text:visited-style-name="Visited_20_Internet_20_Link">Sljedeća sesija---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00:16</meta:creation-date>
    <dc:creator>Generated</dc:creator>
    <dc:date>2026-09-13T18::00:16</dc:date>
    <dc:language>en-US</dc:language>
    <meta:editing-cycles>1</meta:editing-cycles>
    <meta:editing-duration>PT0S</meta:editing-duration>
    <dc:title>en:5e:sesije:sesija_72</dc:title>
  </office:meta>
</office:document-meta>
</file>