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5e:sesije:sesija_74"/>Dok smo tradicionalno vječali u Rodi, posjetili su nas Maresilvam i Rivačeg. Javili su sretne vijesti da nijedan od brodova oči Rivačegovih nije potopljen kaj znači da Rumgobbler još pluta. No nisu nam dali rezervni brod kaj je baš loše ono. Još da bude gore Bakica je otišla s njima, da li su joj novu svrhu u gradnji kapelica. Falit će mi njeni čajevi.
Nakon toga lijepo smo par puta zamolili Jelenu za Kuhn Halat ali opet smo dobili odjebenicu.
Odustali smo od saveznika i odučili smo se pobrinuti sami za sebe. Pakian je poslao poruku Gangi da okrene brod i dovede ga natrag u luku. </text:p>
      <text:p text:style-name="Text_20_body">Kao plan napada odlučili smo se za rješavanje mozga jednom zauvijek. No prvo nam je trebao skupi predmet. Otišli smo do magičnog dućana u Muri gdje je su magični momci nagovorili da nam posudi predmet za scryanje ako Pakian i njemu napravi jedan scrying na kraju. Pakian je bacio scrying da vidi kakvo je stanje. Izgleda da je naš plan upalio, Zurluci su raznjeli staklenku od mozga no njega nisu uspjeli ubiti. Mozgovi robovi i lignjunci zalijevaju ga s tekućinom da preživljava. Prodavač je Pakici dao grudnjak neke žene s ružnim imenom. Žena s ružnim imenom i njen ljubavnik su taman počinjali pa smo potaknuli prodavača da im se ode pridružiti dok još stigne.
Kako smo odlazili iz dućana Pakian se čuo s Gangom, taman je pristajao na luku.
Na povratku u luku sreli smo Jelenu kako otpraćuje Gradonačelnika Dubaija do broda. Kako smo joj morali hitno javiti da nam ne treba brod pokušavali smo je prizvati no baba je na nas bacila Silence. Sad mi tek nije žao jer joj je Ganga pokosio mol opet. </text:p>
      <text:p text:style-name="Text_20_body">Nije nam se dalo brodom do Drugog otoka u Burek, pa smo zamolili Milića da nas teleportira. Osjećao sam se kao da smo ga prvi put u životu uspješno nagovorili, veliki uspjeh. Stvorili smo se nasred glavnog trga Bureka, usput smo potrgali nekog prosjaka kod fontane kad smo padali. Dogovorili smo da ćemo biti ekplozivni u napadu na mozak, i sreća nas je poslužila jer smo našli prodavaonicu bombama, znak topa je sve rekao. Tamo nas je dočekao uslužan goblin s pravim prioritetima u životu. Nedostajalo mu je uho, imao je spaljeno pol lica, ukupno je znao oko 20 riječi, ali tako mi svega morskog zna raditi bombe. Dogovorili smo da nam treba jaka bomba, on nas je odveo u tamni podrum i pokazao nam Bum Bum Bum. Bomba s žutom tekućinom koja bi trebala eksplodirati tri puta.
Dordol je pokazao inicijativu i dogovorio je izvrstan popust plus neka sića za prijevoz. Jedino smo morali povesti Goblina sa sobom no to nije problem, on će znati kako najbolje baratati bombama.
U njegovoj kočiji su postojali posebni baršunasti jastuci za spremanje bombi, i drvena tvrda klupa za nas ostale. Dolaskom do rta muku smo mučili dok smo našli barem jedan od ulaza, no kako nas je Apep pretvorio u leteće KKKovce potraga je išla brže. Da iskopamo rupe za polaganje bombi Pakian je stvorio kamenom golema koji je za nas odradio fizikaliju. Postavili smo sve tri bombe u rupe, ponudio sam uže da produžimo fitilj no na kraju je goblin rekao da ga povučemo kada ga javi. Dordol i ja smo uspješno oba puta povukli goblina na sigurno. Slijedilo je 9 spektakularnih eksplozija. Zemlja je letila desetaka metara u zrak, padale su gromade natrag, udar je bio toliko da smo privremeno oglušili, a udar od eksplozije je bilo toliki da smo svi podobivali šrapnel po licu i tijelo. No ti osmjesi na krvavim licima se nisu dali skinuti. Barem do trenutka dok Apep nije magično provjerio je li mozak živ. Uspostavilo se da je, pa je Goblin bacio još jednu svoju najdražu bombu u rupu.
To je dodatno naljutilo mozak jer je tada izgletio van sam polomljen i krvav. Prvo je bacio čari na mene tako da sam imao strahopoštovanje i nisam ga se usudio napadati. Zatim je bacio na Apepa no njega je očigledno bolje uhvatio, on je nas pokušao napasti no nije uspio jer je peder.
Sva ova magična drama je očito naljutila Pakiana jer je on Pufleka pretvorio u ljutu gorilu koja je skočila na mozak i pretvorila ga u nekakvu neprepoznatljivu masu. I to je bio neslavan kraj našeg mozga.
Pronašli smo par predmeta, jedan Dark steel plate, Pakianove poke lopte, spaljenog Hrca  i jednu otpljenu hrgu zlata vrijednosti oko 50 zlatnika.
Kako smo napravili ogromni krater, smaknuli rt, stvorili obalke prašine koji se šire kilometrima i još kao šlag na trotu stvorila se gljiva na nebu. Odlučili smo zbrisat od tamo. Pakian nas je vratio u Muru, odmah smo javili Jeleni “U redu je, mi smo”. Javili smo Rivačegu , a Pakijan je javio ženi. Goblin nam se pridružio jer se ne smije vratiti u Dubai. Postao je član posade. Kako smo se vratili na glavni trg Mure, tamo je Goblin vidio kip svog sina, pustio je suzu za njega, kaže da je bađ na oca. To je nama naša borba dala. </text:p>
      <text:p text:style-name="Text_20_body">Nadam se da nam neće sudit za ovo danas. </text:p>
      <text:p text:style-name="Text_20_body">Gluh i bez zlata,
Kapetan bez broda - Gagbak</text:p>
      <text:p text:style-name="Text_20_body"><text:a xlink:type="simple" xlink:href="http://rumwiki.duckdns.org/doku.php?id=hr:5e:sesije:sesija_73" text:style-name="Internet_20_link" text:visited-style-name="Visited_20_Internet_20_Link">&lt;---Prijašna sesija</text:a>—————————————————————————————————————————————–<text:a xlink:type="simple" xlink:href="http://rumwiki.duckdns.org/doku.php?id=hr:5e:sesije:sesija_7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31</meta:creation-date>
    <dc:creator>Generated</dc:creator>
    <dc:date>2026-09-13T18::00:31</dc:date>
    <dc:language>en-US</dc:language>
    <meta:editing-cycles>1</meta:editing-cycles>
    <meta:editing-duration>PT0S</meta:editing-duration>
    <dc:title>en:5e:sesije:sesija_74</dc:title>
  </office:meta>
</office:document-meta>
</file>