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5e:sesije:sesija_8"/><text:bookmark-start text:name="__RefHeading___sesija_8ralje_1"/><text:bookmark-start text:name="sesija_8ralje"/>Sesija 8: “Ralje”<text:bookmark-end text:name="__RefHeading___sesija_8ralje_1"/><text:bookmark-end text:name="sesija_8ralje"/></text:h>
      <text:p text:style-name="Text_20_body">Kapetanov dnevnik:</text:p>
      <text:p text:style-name="Text_20_body">Prije polaska za Solitude članovi uprave radili su zadnje pripreme, kupovali napitke, cugali ili se kurvali kao npr ostatak posade (izuzev Dede). Nakon priprema i svršetaka krenuli smo prvo po čamac kod svjetionika, Pakian i ja smo ga nekako jedva odvezali i odvukli do broda (fakat svaka čast Agrogoru, trebaju mi reći svoj recept za čvorove).</text:p>
      <text:p text:style-name="Text_20_body">Nakon toga nastavili smo prema jugu bez ikakvih problema… čini mi se da Deda ima neko šesto čulo za opasnost jer odmah krene pričati neku od priča iz davnina. Ovaj put je bila priča o tome kako je ostao bez prvog broda. Stvarno se pitam kako je još uvijek živ nakon svih brodoloma i lula mira, iako sumnjam da je povezano, malo droge nikad nije odmoglo.</text:p>
      <text:p text:style-name="Text_20_body">NAPOMENA: Dedu nikada ne ostavljati samog da pazi na brod, u najboljem slučaju ćemo imati slijepu putnicu.
Par sati kasnije došla je nevolja, nekakva beštija nam je počela napadati brod, činilo mi se da nisam jedini mislio kako je to Cthulhu. Zapravo je bio samo veliki morski pas. Kada smo skužili tko nam je neprijatelj uopće, zapravo smo pokušali uzvratiti, uglavnom topovima. Moram se pohvaliti, mora da su me bogovi mora voljeli taj dan, topom sam uspio toliko dobro pogoditi beštiju da se skroz sa broda mogla vidjeti rupa na njemu, o tome ću pričati unucima. Sveukupno smo ga gađali 4 puta, na kraju netko od članova posade je pokušao haprunom dokrajčiti psinu; jedva je uspio, bio je dobro skršen nakon. Posada je oduševljenja herojem, za nagradu je dobio 30 zlatnika, mislim da će ovo poslužiti kao motivacija za ubuduće hehe. Za nagradu smo imali gozbu, izpekli smo psinu, a ostatak ostavili za prodaju; čak smo spasili jednu topovsku kuglu!</text:p>
      <text:p text:style-name="Text_20_body">Samo s obzirom na borbu sa psinom , mislim da moramo još puno trenirati posadu za ratovanje na moru, kada bi nas neki konkurentni „poduzentici“ napali sumnjam da bi dobro prošli. Također psina je napravila rupu u pramcu, Deda ju je toliko dobro zakrpao da je Elixa ostala zatečena, TOOO DEDA MANIJAČE!
Pristali smo u Edon Hawku, no od početka smo bili sumnjivi. Prvo nas je zaustavio njihov brod, a nakon straža u luci, rekli su nam da je sličan brod bio nedavno ukraden. Uvjerili smo ih da je to slučajnost, ipak smo mi samo pošteni trgovci švercane robe. U gradu otišli smo do avanture.hr radi dodatnih informacija za basiliska i malo se otišli educirati u knjižnicu.</text:p>
      <text:p text:style-name="Text_20_body">Dogovorili smo sa Elixom da pazi na brod i posadu dok nas nema. Otplatili smo dvije plače unaprijed i moguće troškove, ovo valjda nije zadnji put da plovimo tim brodom…</text:p>
      <text:p text:style-name="Text_20_body">Podsjetnik: uvesti neku kaznu za krivo izgovaranje imena kapetana.</text:p>
      <text:p text:style-name="Text_20_body"><text:span text:style-name="Strong_20_Emphasis">Kapetan Gagbak</text:span></text:p>
      <text:p text:style-name="Text_20_body"><text:a xlink:type="simple" xlink:href="http://rumwiki.duckdns.org/doku.php?id=hr:5e:sesije:sesija_7" text:style-name="Internet_20_link" text:visited-style-name="Visited_20_Internet_20_Link">&lt;---Prijašna sesija</text:a>——————————————————————————————————————————————<text:a xlink:type="simple" xlink:href="http://rumwiki.duckdns.org/doku.php?id=hr:5e:sesije:sesija_9"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7::08:47</meta:creation-date>
    <dc:creator>Generated</dc:creator>
    <dc:date>2026-09-13T17::08:47</dc:date>
    <dc:language>en-US</dc:language>
    <meta:editing-cycles>1</meta:editing-cycles>
    <meta:editing-duration>PT0S</meta:editing-duration>
    <dc:title>en:5e:sesije:sesija_8</dc:title>
  </office:meta>
</office:document-meta>
</file>