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5e:sesije:sesija_9"/><text:bookmark-start text:name="__RefHeading___sesija_9cuvari_goblini_i_ostala_gamad_1"/><text:bookmark-start text:name="sesija_9cuvari_goblini_i_ostala_gamad"/>Sesija 9: “Čuvari, goblini i ostala gamad”<text:bookmark-end text:name="__RefHeading___sesija_9cuvari_goblini_i_ostala_gamad_1"/><text:bookmark-end text:name="sesija_9cuvari_goblini_i_ostala_gamad"/></text:h>
      <text:p text:style-name="Text_20_body">Dragi dnevniče,</text:p>
      <text:p text:style-name="Text_20_body">Nakon shoppinga u Ebon Hawku, zaputili smo se prema Solitudeu te smo usput odlučili svratiti u okolicu pijata poubijati neke beštije za mature.hr, ili avanture.hr nisam vise sigurna kako im se firma zove.
Zbog određenih prenapuhanih optužbi zaštitara, brod smo odlučili sparkirati u bisernoj uvali. Putem do biserne uvale smo shvatili da je Berislav zapravo neka vrsta cucka. Kada sam ga dozvala nije mogao odoliti pa se zaletio na mene I usput zajedno samnom okupao u mrzloj vodi. Ozebline su totalno vrijedne toga, barem sada zna kako je to biti mokar pas. Boris je obezbjedio budžet za za zadovoljstvo posade te smo krenuli dalje.</text:p>
      <text:p text:style-name="Text_20_body">Iskrcali smo se iz broda na jedan čamac te je dlakavi odlučio postati morski pas, uzasno se razmahao repom plivajući prema kopnu, mislila sam da će se utopiti. Nakon skrivanja čamaca i Micekovog objašnjavanja posadi gdje je skriven (jebemu jelena, uvijek je previše vješta sa rukama) smo se zaputili prema Piatu tražeći ove beštije. Vidi iznenađenja, odjednom imamo dva cucka, ovaj dlakavi se bez pardona pretvara u sve živo, rekla bih I mrtvo, al još se nije probao pretvoriti u žlicu ili mesni narezak pa ne mogu reći.
Uglavnom moji i jelenini cucki su brzo ušli u trag beštijama, izgledali su toliko slatko dok su se tako fokusirali da se nisam mogla suzdržati od zajebavanja. Počela sam mjaukati te sam ih tooootalno omela, skroz su se izgubili, hahaha. Nikada neću zaboraviti te izraze lica. Sigurna sam da me svi u grupi bar malo mrze do sad, heh, ne mogu si pomoći, jače je od mene.</text:p>
      <text:p text:style-name="Text_20_body">Nakon zajebancije, uspjeli smo pronaći otkud naviru beštije. Neki veliki sustav špilja ispod zemlje, prije nego što sam ga htjela krenuti istraživati naletila je beštija s kičme, jebla majku. Nije dovoljno što ju ne smijem u oči pogledati nego još ima i pojačanje od strane onih malih zelenih govana na njegovim leđima.
Jelena je sa nekom svojom novom spravom na luku uspjela srediti tri govanjca jednom strijelom, dosta impresivno, ali ne kao onaj borac iz posade koji je sikiru svoju iz skoka zabio jedno 20 centimetara u beštiju. Što se mene tiče, božica me voljela taj dan te mi je sve išlo za rukom pa smo brzo dokrajčili ovu ekipu. Brže bolje smo natočili basiliskovu krv u boce koje smo kupili, međutim kasnije se okamenila… šteta baš sam se veselila novim čizmama za novce koje bi dobili za tu krv…</text:p>
      <text:p text:style-name="Text_20_body">Krenula sam u istraživanje špilje, međutim spriječili su me uopće od ulaska unutra, a htjela sam provjeriti kakve sve zanimljive stvari goblini drže kod sebe.</text:p>
      <text:p text:style-name="Text_20_body">Taman što smo se maknuli od ulaza, eto još jedne beštije, zapitam se koji klinac izvode oni sa tolikim prometom ovdje. Riješili smo i ovu grupicu ništa manje efikasno od prošle grupice, ipak Wee Jas je na našoj strani. Pakijan je uspio baciti žabicu tak da se odbila jedno 5 puta, dosta solidno. Bob je opet imao pseći ispad i tako.</text:p>
      <text:p text:style-name="Text_20_body">Zaputili smo se do piata de odlučili kampirati jednu noć, Jelena je opet izgradila solidno mjesto za prespavati, a pošto nitko nije htio ja sam odlučila otići uloviti nešto za pojesti, izgleda da mi ruka nije zakržljala od one epizode kod svjetionika, toliko sam dobro bacila koplje da se srna sama nabila na ražanj. Vratila sam se u kamp nakon 20 minuta i počela pripremati meso.
Nakon kampiranja smo došli do Piata, održava se neki sajam Pi®ata pa bi mglo biti zanimljivo.</text:p>
      <text:p text:style-name="Text_20_body"><text:span text:style-name="Strong_20_Emphasis">Vječno štovana bila božica, Wee Jas.</text:span></text:p>
      <text:p text:style-name="Text_20_body"><text:a xlink:type="simple" xlink:href="http://rumwiki.duckdns.org/doku.php?id=hr:5e:sesije:sesija_8" text:style-name="Internet_20_link" text:visited-style-name="Visited_20_Internet_20_Link">&lt;---Prijašna sesija</text:a>————————————————————————————————————————————————<text:a xlink:type="simple" xlink:href="http://rumwiki.duckdns.org/doku.php?id=hr:5e:sesije:sesija_10"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8::00:17</meta:creation-date>
    <dc:creator>Generated</dc:creator>
    <dc:date>2026-09-13T18::00:17</dc:date>
    <dc:language>en-US</dc:language>
    <meta:editing-cycles>1</meta:editing-cycles>
    <meta:editing-duration>PT0S</meta:editing-duration>
    <dc:title>en:5e:sesije:sesija_9</dc:title>
  </office:meta>
</office:document-meta>
</file>