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upute"/><text:bookmark-start text:name="__RefHeading___upute_i_prirucnici_1"/><text:bookmark-start text:name="upute_i_prirucnici"/>Upute i priručnici<text:bookmark-end text:name="__RefHeading___upute_i_prirucnici_1"/><text:bookmark-end text:name="upute_i_prirucnici"/></text:h>
      <text:p text:style-name="Text_20_body"><text:a xlink:type="simple" xlink:href="http://rumwiki.duckdns.org/doku.php?id=hr:5e:upute:casnici" text:style-name="Internet_20_link" text:visited-style-name="Visited_20_Internet_20_Link">Časnici</text:a> - Opis posla</text:p>
      <text:p text:style-name="Text_20_body"><text:a xlink:type="simple" xlink:href="http://rumwiki.duckdns.org/doku.php?id=hr:5e:upute:vukodlaci" text:style-name="Internet_20_link" text:visited-style-name="Visited_20_Internet_20_Link">Mama, ja sam vukodlak!</text:a> - Likantropija ukrakto</text:p>
      <text:p text:style-name="Text_20_body"><text:a xlink:type="simple" xlink:href="http://rumwiki.duckdns.org/doku.php?id=hr:5e:upute:rijecnik" text:style-name="Internet_20_link" text:visited-style-name="Visited_20_Internet_20_Link">Pomorski riječnik</text:a> - Horugvičko-Elyisijski pomorski rječni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5:22</meta:creation-date>
    <dc:creator>Generated</dc:creator>
    <dc:date>2026-09-13T14::25:22</dc:date>
    <dc:language>en-US</dc:language>
    <meta:editing-cycles>1</meta:editing-cycles>
    <meta:editing-duration>PT0S</meta:editing-duration>
    <dc:title>en:5e:upute</dc:title>
  </office:meta>
</office:document-meta>
</file>