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upute:vukodlaci"/><text:bookmark-start text:name="__RefHeading___ja_sam_wukodlak_kaj_sad_1"/><text:bookmark-start text:name="ja_sam_wukodlak_kaj_sad"/>Ja sam wukodlak, KAJ SAD?<text:bookmark-end text:name="__RefHeading___ja_sam_wukodlak_kaj_sad_1"/><text:bookmark-end text:name="ja_sam_wukodlak_kaj_sad"/></text:h>
      <text:p text:style-name="Text_20_body">nemaš frke:</text:p>
      <text:p text:style-name="Preformatted_20_Text">1.<text:tab/>koj si tip vukodlaka:<text:line-break/><text:tab/><text:tab/>-dobrovoljan (iako si spasio CON saving throuove baš ti se bije peso) referenca: DD (dobar dečko)<text:line-break/><text:tab/><text:tab/>-pa i ne tolko dobrovoljan (failao si saving throuove) referenca: ZD (zločesti dečko)</text:p>
      <text:p text:style-name="Preformatted_20_Text">2.<text:tab/>DD ako si savladao pretvaranje u vukodlaka (imaš 3 usješna treninga) svake noći možeš čohat buhe, ponekad i danju<text:line-break/><text:tab/>ZD bez obzira kolko puta bio vukodlak nikada nećeš znati to kontrolirati u sebi tako da svake večeri imaš 20% šanse postati vukodlak (neprijateljski prema svemu) a za punog mjeseca imaš 80% šanse za isto</text:p>
      <text:p text:style-name="Preformatted_20_Text">3.<text:tab/>Ja više nebi bil vukodlak (večerac):<text:line-break/><text:tab/>DD bonus akcija i nazad si to ti<text:line-break/><text:tab/>ZD O tome si trebao biliti prije neg kaj si išel poukati onog zlog vuka kaj mu se pjenilo na ustima, sada trpi do jutra.</text:p>
      <text:p text:style-name="Preformatted_20_Text">4.<text:tab/>Klepili su te sa nečim ne srebrnim ili ne magičnim? Nemaš frke dobivaš pola tog dmaga</text:p>
      <text:p text:style-name="Preformatted_20_Text">5.<text:tab/>Klepili su te sa nečim srebrnim? Imaš frke dobivaš dupli dmg.</text:p>
      <text:p text:style-name="Preformatted_20_Text">6.<text:tab/>Iduće navedene stavke odnose se na broj ne na bonus:<text:line-break/><text:tab/><text:tab/>-STR (+2)<text:line-break/><text:tab/><text:tab/>-DEX (+1)<text:line-break/><text:tab/><text:tab/>-CON (+1)<text:line-break/><text:tab/><text:tab/>-INT (-5)<text:line-break/><text:tab/><text:tab/>-WIS (+0)<text:line-break/><text:tab/><text:tab/>-CHA (-4)</text:p>
      <text:p text:style-name="Preformatted_20_Text">7.<text:tab/>samo za ZD proficiency postaje (+2)</text:p>
      <text:p text:style-name="Preformatted_20_Text">8.<text:tab/>DD možeš birati klepati sa svojim standardnim oružjima ili potrošiti 1 ATTACK ACTION za multiatack, svi profišensiji ostaju, no ukoliko je spellcasting modifier manje ili jednako 0 nemreš kastati sranja, već samo sebe hilati za LV1 spell slot za 1d8.<text:line-break/><text:tab/>ZD nemreš birati, gubiš sve profišensije gubiš sav spellcasting ti si zvjeeeeer beba, samo multiatack bebaaaa.</text:p>
      <text:p text:style-name="Preformatted_20_Text"><text:tab/>multiatack:<text:line-break/><text:tab/><text:tab/>-zubići: proficiency + str to hit, 1D 8 + str P dmg<text:line-break/><text:tab/><text:tab/>-kandže: proficiency + str/dex to hit, 1D 6 + str/dex S dmg</text:p>
      <text:p text:style-name="Preformatted_20_Text">9.<text:tab/>Njušiš veoma dobro +2 na njuh percetion, a u mraku vidiš bolje neg kaj jesi 60ft darkvision (ak ga nemaš) +60ft darkvision ak ga imaš, ALIIIIIIIIIII po danu ti trebaju osjenčane naočale za gledanje (sunčane) DM će ti već nekako zapapriti kako i kada njemu paše :P</text:p>
      <text:p text:style-name="Preformatted_20_Text">10.<text:tab/>Kolko HP, pa onolko kolko i ti imaš.</text:p>
      <text:p text:style-name="Preformatted_20_Text">11. Kaj ak krepam ko vukodlak? Niš krepo si.... jbg to jesi ti nisi se pretvorio u neku drugu mačinu beštiju, to JESI ti.</text:p>
      <text:p text:style-name="Text_20_body">Etogac, ako još neš nije jasno slobodno ubacite u shreder često pitanih pitanja, a ako imate prigovor odmah do njega se nalazi šreder prigovora. hvala ljepa ajd bok.</text:p>
      <text:p text:style-name="Text_20_body">P.S.
valjda je balansirano
#izGuzice
#mrak
#pese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2</meta:creation-date>
    <dc:creator>Generated</dc:creator>
    <dc:date>2026-09-13T14::27:32</dc:date>
    <dc:language>en-US</dc:language>
    <meta:editing-cycles>1</meta:editing-cycles>
    <meta:editing-duration>PT0S</meta:editing-duration>
    <dc:title>en:5e:upute:vukodlaci</dc:title>
  </office:meta>
</office:document-meta>
</file>