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ingame:itemi"/><text:bookmark-start text:name="__RefHeading___items_1"/><text:bookmark-start text:name="items"/>Items<text:bookmark-end text:name="__RefHeading___items_1"/><text:bookmark-end text:name="items"/></text:h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41:14</meta:creation-date>
    <dc:creator>Generated</dc:creator>
    <dc:date>2026-09-13T12::41:14</dc:date>
    <dc:language>en-US</dc:language>
    <meta:editing-cycles>1</meta:editing-cycles>
    <meta:editing-duration>PT0S</meta:editing-duration>
    <dc:title>en:ingame:itemi</dc:title>
  </office:meta>
</office:document-meta>
</file>