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grupe:guilds"/><text:bookmark-start text:name="__RefHeading___tal_dorei_guilds_1"/><text:bookmark-start text:name="tal_dorei_guilds"/>Tal' Dorei guilds<text:bookmark-end text:name="__RefHeading___tal_dorei_guilds_1"/><text:bookmark-end text:name="tal_dorei_guilds"/></text:h>
      <text:h text:style-name="Heading_20_2" text:outline-level="2"><text:bookmark-start text:name="__RefHeading___darklands_explorers_2"/><text:bookmark-start text:name="darklands_explorers"/>Darklands explorers<text:bookmark-end text:name="__RefHeading___darklands_explorers_2"/><text:bookmark-end text:name="darklands_explorers"/></text:h>
      <text:p text:style-name="Text_20_body">Rock Prowlers - Scouting, emergancy services and peacekeeping in the first layer</text:p>
      <text:p text:style-name="Text_20_body">Midnight Cartographers - Mapping of darklands passages and points of interest</text:p>
      <text:p text:style-name="Text_20_body">Vault hunters - Traders and suppliers of objects and creatures from the darklands</text:p>
      <text:p text:style-name="Text_20_body">Deep gardeners - Nature preservation, exploration and cultivation in the second layer</text:p>
      <text:p text:style-name="Text_20_body">Sunlight Emissaries - Scouting and religious missions in the second layer</text:p>
      <text:h text:style-name="Heading_20_2" text:outline-level="2"><text:bookmark-start text:name="__RefHeading___academies_3"/><text:bookmark-start text:name="academies"/>Academies<text:bookmark-end text:name="__RefHeading___academies_3"/><text:bookmark-end text:name="academies"/></text:h>
      <text:p text:style-name="Text_20_body">Scientia Arcanum - A guild of Arcane academies</text:p>
      <text:p text:style-name="Text_20_body">Springkeepers - Druid circle  focused on magical education</text:p>
      <text:p text:style-name="Text_20_body">Spiritcallers - Shamans and other traditional primal casters teaching magic and the old ways</text:p>
      <text:p text:style-name="Text_20_body">Victoria's secret - Academies of occult pract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5:53</meta:creation-date>
    <dc:creator>Generated</dc:creator>
    <dc:date>2026-09-13T14::25:53</dc:date>
    <dc:language>en-US</dc:language>
    <meta:editing-cycles>1</meta:editing-cycles>
    <meta:editing-duration>PT0S</meta:editing-duration>
    <dc:title>en:likovi:grupe:guilds</dc:title>
  </office:meta>
</office:document-meta>
</file>