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grupe:rumgobbler_tvrtka"/><text:bookmark-start text:name="__RefHeading___rumgobbler_balkan_transport_d.o.o_1"/><text:bookmark-start text:name="rumgobbler_balkan_transport_d.o.o"/>Rumgobbler Balkan transport D.O.O<text:bookmark-end text:name="__RefHeading___rumgobbler_balkan_transport_d.o.o_1"/><text:bookmark-end text:name="rumgobbler_balkan_transport_d.o.o"/></text:h>
      <text:p text:style-name="Text_20_body">Putujuća prijevozničko-trgovačka tvrtka osnovana 13.06.1456.</text:p>
      <text:p text:style-name="Text_20_body">Tvrtka posjeduje 3 broda od kojih je Glavni <text:a xlink:type="simple" xlink:href="http://rumwiki.duckdns.org/doku.php?id=hr:items:brodovi:rumgobbler" text:style-name="Internet_20_link" text:visited-style-name="Visited_20_Internet_20_Link">Rumgobbler</text:a>.</text:p>
      <text:p text:style-name="Text_20_body"><text:a xlink:type="simple" xlink:href="http://rumwiki.duckdns.org/doku.php?id=hr:items:brodovi:rumgobbler" text:style-name="Internet_20_link" text:visited-style-name="Visited_20_Internet_20_Link">Rumgobbler</text:a> KKK koristi kao svoj prijevoz.</text:p>
      <text:p text:style-name="Text_20_body">Jedan brod radi prevozi kontraband(srednji rizik:1500g/25% za -500g), drugi radi poštenu trgovinu(niski rizik: 250g/1% za -100g) - ovo je svaka 2 tjedna</text:p>
      <text:p text:style-name="Text_20_body">Primarna regija djelatnosti: Zlatno Otočje - Horugva te okolni slobodni gradovi.</text:p>
      <text:h text:style-name="Heading_20_3" text:outline-level="3"><text:bookmark-start text:name="__RefHeading___uprava_tvrtke_2"/><text:bookmark-start text:name="uprava_tvrtke"/>Uprava tvrtke<text:bookmark-end text:name="__RefHeading___uprava_tvrtke_2"/><text:bookmark-end text:name="uprava_tvrtke"/></text:h>
      <text:p text:style-name="Text_20_body"><text:a xlink:type="simple" xlink:href="http://rumwiki.duckdns.org/doku.php?id=hr:likovi:grupe:kkk" text:style-name="Internet_20_link" text:visited-style-name="Visited_20_Internet_20_Link">KKK</text:a></text:p>
      <text:h text:style-name="Heading_20_3" text:outline-level="3"><text:bookmark-start text:name="__RefHeading___popis_zaposlenika_3"/><text:bookmark-start text:name="popis_zaposlenika"/>Popis zaposlenika<text:bookmark-end text:name="__RefHeading___popis_zaposlenika_3"/><text:bookmark-end text:name="popis_zaposlenika"/></text:h>
      <text:p text:style-name="Text_20_body"><text:a xlink:type="simple" xlink:href="http://rumwiki.duckdns.org/doku.php?id=hr:5e:likovi:pcs:dor_dol" text:style-name="Internet_20_link" text:visited-style-name="Visited_20_Internet_20_Link">Dor' dol</text:a><text:line-break/>
<text:a xlink:type="simple" xlink:href="http://rumwiki.duckdns.org/doku.php?id=hr:5e:likovi:pcs:teuta" text:style-name="Internet_20_link" text:visited-style-name="Visited_20_Internet_20_Link">Teuta</text:a><text:line-break/>
<text:a xlink:type="simple" xlink:href="http://rumwiki.duckdns.org/doku.php?id=hr:5e:likovi:pcs:teuta" text:style-name="Internet_20_link" text:visited-style-name="Visited_20_Internet_20_Link">Gagbak</text:a><text:line-break/>
<text:a xlink:type="simple" xlink:href="http://rumwiki.duckdns.org/doku.php?id=hr:5e:likovi:pcs:pakijan" text:style-name="Internet_20_link" text:visited-style-name="Visited_20_Internet_20_Link">Pakijan</text:a><text:line-break/>
<text:a xlink:type="simple" xlink:href="http://rumwiki.duckdns.org/doku.php?id=hr:5e:likovi:pcs:sestra_klarisa" text:style-name="Internet_20_link" text:visited-style-name="Visited_20_Internet_20_Link">Sestra Klarisa</text:a><text:line-break/>
<text:a xlink:type="simple" xlink:href="http://rumwiki.duckdns.org/doku.php?id=hr:5e:likovi:npcs:talia" text:style-name="Internet_20_link" text:visited-style-name="Visited_20_Internet_20_Link">Talia</text:a><text:line-break/>
<text:a xlink:type="simple" xlink:href="http://rumwiki.duckdns.org/doku.php?id=hr:5e:likovi:npcs:bix" text:style-name="Internet_20_link" text:visited-style-name="Visited_20_Internet_20_Link">Bix</text:a><text:line-break/>
<text:a xlink:type="simple" xlink:href="http://rumwiki.duckdns.org/doku.php?id=hr:likovi:npcs:sajun" text:style-name="Internet_20_link" text:visited-style-name="Visited_20_Internet_20_Link">Šajun</text:a><text:line-break/>
<text:a xlink:type="simple" xlink:href="http://rumwiki.duckdns.org/doku.php?id=hr:5e:likovi:npcs:autumn" text:style-name="Internet_20_link" text:visited-style-name="Visited_20_Internet_20_Link">Autmn</text:a><text:line-break/>
<text:a xlink:type="simple" xlink:href="http://rumwiki.duckdns.org/doku.php?id=hr:5e:likovi:npcs:slonina" text:style-name="Internet_20_link" text:visited-style-name="Visited_20_Internet_20_Link">Slonina</text:a><text:line-break/>
<text:a xlink:type="simple" xlink:href="http://rumwiki.duckdns.org/doku.php?id=hr:likovi:npcs:ganga" text:style-name="Internet_20_link" text:visited-style-name="Visited_20_Internet_20_Link">Gang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11</meta:creation-date>
    <dc:creator>Generated</dc:creator>
    <dc:date>2026-09-13T17::11:11</dc:date>
    <dc:language>en-US</dc:language>
    <meta:editing-cycles>1</meta:editing-cycles>
    <meta:editing-duration>PT0S</meta:editing-duration>
    <dc:title>en:likovi:grupe:rumgobbler_tvrtka</dc:title>
  </office:meta>
</office:document-meta>
</file>