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npcs:hiblik_hopf"/><text:bookmark-start text:name="__RefHeading___hiblik_hopf_1"/><text:bookmark-start text:name="hiblik_hopf"/>Hiblik Hopf<text:bookmark-end text:name="__RefHeading___hiblik_hopf_1"/><text:bookmark-end text:name="hiblik_hopf"/></text:h>
      <text:p text:style-name="Text_20_body">Goblin u svojim 20ima.</text:p>
      <text:p text:style-name="Text_20_body">Radi kao inžinjer u Lučniku. Radi na novom prototiipnom vozilu koje bi trebalo ploviti nebom a biti jeftinije za izgradnju od nebeskih brodova.</text:p>
      <text:p text:style-name="Text_20_body">Zovu ga zapalin jer su mu se 2 već zapalil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49</meta:creation-date>
    <dc:creator>Generated</dc:creator>
    <dc:date>2026-09-13T17::10:49</dc:date>
    <dc:language>en-US</dc:language>
    <meta:editing-cycles>1</meta:editing-cycles>
    <meta:editing-duration>PT0S</meta:editing-duration>
    <dc:title>en:likovi:npcs:hiblik_hopf</dc:title>
  </office:meta>
</office:document-meta>
</file>