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npcs:karmen"/><text:bookmark-start text:name="__RefHeading___karmen_1"/><text:bookmark-start text:name="karmen"/>Karmen<text:bookmark-end text:name="__RefHeading___karmen_1"/><text:bookmark-end text:name="karmen"/></text:h>
      <text:p text:style-name="Text_20_body">Gnomica u svojim 40ima.</text:p>
      <text:p text:style-name="Text_20_body">Vlasnica kožarske radionice u Četvrti <text:a xlink:type="simple" xlink:href="http://rumwiki.duckdns.org/doku.php?id=hr:mura:duber" text:style-name="Internet_20_link" text:visited-style-name="Visited_20_Internet_20_Link">Duber</text:a>.<text:line-break/>
Ljubičasto roze kose koja je prebačena sva na jendu stranu. </text:p>
      <text:p text:style-name="Text_20_body">Ima preljepi oklop od bijele kože s srebrnim šavovima.
Vesela je i voljna učit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48:56</meta:creation-date>
    <dc:creator>Generated</dc:creator>
    <dc:date>2026-09-13T18::48:56</dc:date>
    <dc:language>en-US</dc:language>
    <meta:editing-cycles>1</meta:editing-cycles>
    <meta:editing-duration>PT0S</meta:editing-duration>
    <dc:title>en:likovi:npcs:karmen</dc:title>
  </office:meta>
</office:document-meta>
</file>