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likovi:npcs:lana_lunus"/><text:bookmark-start text:name="__RefHeading___lana_solita_lunus_1"/><text:bookmark-start text:name="lana_solita_lunus"/>Lana Solita Lunus<text:bookmark-end text:name="__RefHeading___lana_solita_lunus_1"/><text:bookmark-end text:name="lana_solita_lunus"/></text:h>
      <text:p text:style-name="Text_20_body">Humanica u svojim 40ima.<text:line-break/>
Doktorica znanosti arkane, specijalizantica za magije kontrole uma i plastifikaciju sječanja, doktorski rad: Čitanje misli pomoću valova na opni arkane prilikom elektronskog pražnjenja sinapsi.<text:line-break/>
Izuztno inteligentna osoba, no njeno znanje je više teoretsko nego praktično. Iako rijetno tko pogotovo u ovim krajevima zna više od nje o poveznici uma i arkane čak bi i gotovo najniže rangirani magovi iz ČMGG-a ju pobjedili u bitci.<text:line-break/>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51:34</meta:creation-date>
    <dc:creator>Generated</dc:creator>
    <dc:date>2026-09-13T18::51:34</dc:date>
    <dc:language>en-US</dc:language>
    <meta:editing-cycles>1</meta:editing-cycles>
    <meta:editing-duration>PT0S</meta:editing-duration>
    <dc:title>en:likovi:npcs:lana_lunus</dc:title>
  </office:meta>
</office:document-meta>
</file>