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likovi:npcs:roxy"/><text:bookmark-start text:name="__RefHeading___roxy_1"/><text:bookmark-start text:name="roxy"/>Roxy<text:bookmark-end text:name="__RefHeading___roxy_1"/><text:bookmark-end text:name="roxy"/></text:h>
      <text:p text:style-name="Text_20_body">Tabaxi u srednjim godinama.</text:p>
      <text:p text:style-name="Text_20_body">Bivši konobar u birtiji <text:a xlink:type="simple" xlink:href="http://rumwiki.duckdns.org/doku.php?id=hr:mjesta:betezna:orah:roda" text:style-name="Internet_20_link" text:visited-style-name="Visited_20_Internet_20_Link">Roda</text:a>, postao je vlasnik nakon bogatih napojnica <text:a xlink:type="simple" xlink:href="http://rumwiki.duckdns.org/doku.php?id=hr:likovi:grupe:rumgobbler_tvrtka" text:style-name="Internet_20_link" text:visited-style-name="Visited_20_Internet_20_Link">Rumgobblera</text:a>.</text:p>
      <text:p text:style-name="Text_20_body">Brat od Foxy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8::52:13</meta:creation-date>
    <dc:creator>Generated</dc:creator>
    <dc:date>2026-09-13T18::52:13</dc:date>
    <dc:language>en-US</dc:language>
    <meta:editing-cycles>1</meta:editing-cycles>
    <meta:editing-duration>PT0S</meta:editing-duration>
    <dc:title>en:likovi:npcs:roxy</dc:title>
  </office:meta>
</office:document-meta>
</file>