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ikovi:npcs:shiara_peferi"/><text:bookmark-start text:name="__RefHeading___shiara_lanori_peferi_1"/><text:bookmark-start text:name="shiara_lanori_peferi"/>Shiara Lanori Peferi<text:bookmark-end text:name="__RefHeading___shiara_lanori_peferi_1"/><text:bookmark-end text:name="shiara_lanori_peferi"/></text:h>
      <text:p text:style-name="Text_20_body">Admiralica je navišega čina, Jedna od osnivačica u novom poretku Mure, borila se za one koji nisu mogli sami, još dok njeno ime bilo je sakriveno u tmurnoj tami. Njena djela sad su glasna, a njena uloga u našem društvu jasna. Svaka majka Horugvinog momaka kada čuje njeno ime, poboji se da njeno čedo ne pogine. Od tuda joj i ime Zelena Kuga.</text:p>
      <text:p text:style-name="Text_20_body">Nedugo nakon rata, njena sveta fregata našla se na dnu Mora Incela. O Bijela Murino, kakve su samo priće o tebi pričali, mnogi su uistinu mislili da si nepotopiva barka. Nok ća i tvoje ime tinje kraj plamena kojega kuri Zelena Kuga.</text:p>
      <text:p text:style-name="Text_20_body">Sa samoga morskoga dna izvučenu olupinu Man O Wara, Shiara pretvorila je u svojega novoga roba. O njenoj ljepoti piše se skroz od Black Sand Islesa pa do Vražijih Žila. </text:p>
      <text:p text:style-name="Text_20_body">O Horugvini mornari znajte, ukoliko na vašu palubu njene topovske kugle se sjate, sanjati ćete morske dne.</text:p>
      <text:p text:style-name="Text_20_body">Njena raskošna zeleno, bijelo, zlatna oplata, naoružana do zuba, s topova preko sto i noževa koji su stvoreni da jabrole režu. Njena jedra su raskošna i čista, te pogone strah i trepet starih dana. Dok na pramcu, glava znana. Murinini ledolomac i Man O Wara krasi.</text:p>
      <text:p text:style-name="Text_20_body">Samo stajati pokraj te zvijeri unosi strahopoštovanje u promatračeve kosti. O Zelena Kugo što nas od Horugvinih barbara štiti, hvala ti. Hvala ti što neumorno oplovljavaš naša otočjo, što neumorno tjeraš cijele mornarice, što kada se čuje grmljavima u daljini cijela Črnja Mura spava u tišini. Samo hvala. Od svih nas, za sve vasa i za tebe Shiara.</text:p>
      <text:p text:style-name="Horizontal_20_Line"/>
      <text:h text:style-name="Heading_20_2" text:outline-level="2"><text:bookmark-start text:name="__RefHeading___prije_rata_2"/><text:bookmark-start text:name="prije_rata"/>Prije rata<text:bookmark-end text:name="__RefHeading___prije_rata_2"/><text:bookmark-end text:name="prije_rata"/></text:h>
      <text:p text:style-name="Text_20_body">Močna druidica devno izgubljene plemske gnomovske krvi. Kapetanica koje se boje čak i bojni generali Horugve i Elisije. Nemilosrdna je i učiniti će sve da bude po njenom pa makar morala golim rukama potopiti sve brodove sama. Uz nju je gotovo uvijen knjena vjerna albino lavica ZumZuma. Na sebi nosi tradicionalnu plemićku nošnju južnih naroda.</text:p>
      <text:p text:style-name="Text_20_body">Njen glavni brod je Bjelooka Murina poput snijega bijela modificirana fregata opremljena za rat u svakom pogledu. Navodno je sa tim prodom u jednoj prilici potopila tri galeona i dvije fregate Cormatirove mornarice jer su je htjeli spriječiti da pristane u luku. Na samom brodu ima šezdeset topova, i 2 harpuna sa debelom užadi za povlačenje u bitci. Osim toga na pramcu joj je ledolomac i prekrasno ukrašena glava murine koja doslovno može odgristi manje brodove. </text:p>
      <text:p text:style-name="Text_20_body">Uz nju plove još njoj dva vijerna galleona također oba modificirana i naoružana do zuba. U suštini joj više na kurac idu države pogotovo Gragla zbok koje je bivše plemičke krvi. </text:p>
      <text:p text:style-name="Text_20_body">Upravo potapanjem njihovih i oduzimanjem njihovih brodova ostvarila je svoje bogatstvo i spasila nebrojeno puno firbolga i gnomova koji su stanovali na području gragale. Kune se da će jednog dana postati kraljica te usrane države i vratiti ju na staru slavu.</text:p>
      <text:p text:style-name="Text_20_body">Kada je netko umišljen samo koluta očima i šuti, govori normalnim tonom i čovijek da nema lavicu kraj sebe bi pomislio da je nježna i draga. No kada njen brod isplavlja iz luke ljudi se sklanjaju.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14</meta:creation-date>
    <dc:creator>Generated</dc:creator>
    <dc:date>2026-09-13T17::09:14</dc:date>
    <dc:language>en-US</dc:language>
    <meta:editing-cycles>1</meta:editing-cycles>
    <meta:editing-duration>PT0S</meta:editing-duration>
    <dc:title>en:likovi:npcs:shiara_peferi</dc:title>
  </office:meta>
</office:document-meta>
</file>