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likovi:npcs:starjesina"/>Zna se o Duberu unazad 500 godina barem.
Jahao je drakeove kad je bio mlad. Ima dvije ljame u zadnjem dvorištu. Zapravo su alpake i imaju ogromna krzna jer ih ne šiša.</text:p>
      <text:p text:style-name="Text_20_body">Duga sijeda brada, sijeda kosa, sl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9</meta:creation-date>
    <dc:creator>Generated</dc:creator>
    <dc:date>2026-09-13T17::09:09</dc:date>
    <dc:language>en-US</dc:language>
    <meta:editing-cycles>1</meta:editing-cycles>
    <meta:editing-duration>PT0S</meta:editing-duration>
    <dc:title>en:likovi:npcs:starjesina</dc:title>
  </office:meta>
</office:document-meta>
</file>