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likovi:npcs:stipe_galeb"/><text:bookmark-start text:name="__RefHeading___stipe_galeb_1"/><text:bookmark-start text:name="stipe_galeb"/>Stipe Galeb<text:bookmark-end text:name="__RefHeading___stipe_galeb_1"/><text:bookmark-end text:name="stipe_galeb"/></text:h>
      <text:p text:style-name="Text_20_body">Patuljak u svojim 70ima.<text:line-break/>
Pukovnik Črnjo Murske Gradske Garde (<text:a xlink:type="simple" xlink:href="http://rumwiki.duckdns.org/doku.php?id=hr:mura:karasova:policijska_postaja" text:style-name="Internet_20_link" text:visited-style-name="Visited_20_Internet_20_Link">Divizija</text:a> u Karasovoj četvrti) koji je isfrustriran svojim poslom jer već neko vijeme nije napredovao, primarno jer “za njega nema mjesta”. Kako je točno određen broj Kapetana u gradu i dok se jedan ne umirovi nema dugoga…<text:line-break/>  </text:p>
      <text:p text:style-name="Text_20_body">Dosta odriješita osoba, ima dosta kratak fitilj te voli odmah priječ na stvar. Upravo zato mnogi imaju primjedbe na njega, no neosporno ima među najboljim rezultatima sigurnosti svoje jedinice od svih pukovnika u Karasovoj četvrti ako ne i ši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4::26:09</meta:creation-date>
    <dc:creator>Generated</dc:creator>
    <dc:date>2026-09-13T14::26:09</dc:date>
    <dc:language>en-US</dc:language>
    <meta:editing-cycles>1</meta:editing-cycles>
    <meta:editing-duration>PT0S</meta:editing-duration>
    <dc:title>en:likovi:npcs:stipe_galeb</dc:title>
  </office:meta>
</office:document-meta>
</file>