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zoe"/><text:bookmark-start text:name="__RefHeading___zoe_1"/><text:bookmark-start text:name="zoe"/>Zoe<text:bookmark-end text:name="__RefHeading___zoe_1"/><text:bookmark-end text:name="zoe"/></text:h>
      <text:p text:style-name="Text_20_body">Pokojna	Elfica Elisijske krvi koja je od jednog od špijuna saznala da je primarna meta napada Teuta, a ne grad, no ne shvača zašto bi jedna osoba bila od tolike važnosti da cijela armada dolazi po nju tako da vjeruje i Jeleni u vezi napada na grad. </text:p>
      <text:p text:style-name="Text_20_body">U luci su večinom njena skladišta zato ostaje sa svojom flotom od šest sloopova i tri snowa u luci i braniti će sam ulaz u grad. Poznata je po tome da s mušketom može one shotati gotovo bilokoga na udaljenosti od gotovo 300 metara.</text:p>
      <text:p text:style-name="Text_20_body">Ubila ju Teuta te preuzela njena skladiš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7:31</meta:creation-date>
    <dc:creator>Generated</dc:creator>
    <dc:date>2026-09-13T17::57:31</dc:date>
    <dc:language>en-US</dc:language>
    <meta:editing-cycles>1</meta:editing-cycles>
    <meta:editing-duration>PT0S</meta:editing-duration>
    <dc:title>en:likovi:npcs:zoe</dc:title>
  </office:meta>
</office:document-meta>
</file>