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pcs"/><text:bookmark-start text:name="__RefHeading___popis_pc-ova_1"/><text:bookmark-start text:name="popis_pc-ova"/>Popis PC-ova<text:bookmark-end text:name="__RefHeading___popis_pc-ova_1"/><text:bookmark-end text:name="popis_pc-ova"/></text:h>
      <text:p text:style-name="Text_20_body"><text:a xlink:type="simple" xlink:href="http://rumwiki.duckdns.org/doku.php?id=hr:5e:likovi:pcs:aapep" text:style-name="Internet_20_link" text:visited-style-name="Visited_20_Internet_20_Link">Džin Aapep</text:a></text:p>
      <text:p text:style-name="Text_20_body"><text:a xlink:type="simple" xlink:href="http://rumwiki.duckdns.org/doku.php?id=hr:5e:likovi:pcs:dor_dol" text:style-name="Internet_20_link" text:visited-style-name="Visited_20_Internet_20_Link">Dor'dol</text:a></text:p>
      <text:p text:style-name="Text_20_body"><text:a xlink:type="simple" xlink:href="http://rumwiki.duckdns.org/doku.php?id=hr:5e:likovi:pcs:elixa" text:style-name="Internet_20_link" text:visited-style-name="Visited_20_Internet_20_Link">Elixa</text:a></text:p>
      <text:p text:style-name="Text_20_body"><text:a xlink:type="simple" xlink:href="http://rumwiki.duckdns.org/doku.php?id=hr:5e:likovi:pcs:gagbak" text:style-name="Internet_20_link" text:visited-style-name="Visited_20_Internet_20_Link">Gagbak, Pompot junior, klana Mykpit</text:a></text:p>
      <text:p text:style-name="Text_20_body"><text:a xlink:type="simple" xlink:href="http://rumwiki.duckdns.org/doku.php?id=hr:5e:likovi:pcs:learah" text:style-name="Internet_20_link" text:visited-style-name="Visited_20_Internet_20_Link">Learah</text:a></text:p>
      <text:p text:style-name="Text_20_body"><text:a xlink:type="simple" xlink:href="http://rumwiki.duckdns.org/doku.php?id=hr:5e:likovi:pcs:pakijan" text:style-name="Internet_20_link" text:visited-style-name="Visited_20_Internet_20_Link">Pakijan Lucić</text:a></text:p>
      <text:p text:style-name="Text_20_body"><text:a xlink:type="simple" xlink:href="http://rumwiki.duckdns.org/doku.php?id=hr:5e:likovi:pcs:sestra_klarisa" text:style-name="Internet_20_link" text:visited-style-name="Visited_20_Internet_20_Link">Sestra Klarisa</text:a></text:p>
      <text:p text:style-name="Text_20_body"><text:a xlink:type="simple" xlink:href="http://rumwiki.duckdns.org/doku.php?id=hr:5e:likovi:pcs:teuta" text:style-name="Internet_20_link" text:visited-style-name="Visited_20_Internet_20_Link">Teuta Ot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20</meta:creation-date>
    <dc:creator>Generated</dc:creator>
    <dc:date>2026-09-13T14::25:20</dc:date>
    <dc:language>en-US</dc:language>
    <meta:editing-cycles>1</meta:editing-cycles>
    <meta:editing-duration>PT0S</meta:editing-duration>
    <dc:title>en:likovi:pcs</dc:title>
  </office:meta>
</office:document-meta>
</file>