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96.378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96.378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likovi:pcs:ghorkut"/><text:bookmark-start text:name="__RefHeading___ghorkut_1"/><text:bookmark-start text:name="ghorkut"/>Ghorkut<text:bookmark-end text:name="__RefHeading___ghorkut_1"/><text:bookmark-end text:name="ghorkut"/></text:h></table:table-cell></table:table-row></table:table></draw:text-box></draw:frame></text:p>
      <text:p text:style-name="Text_20_body">Ghorkut “oštrozubi” je barabrian visok 205. Ima sivkasto-smeđkasto krzno sa nepravilnim točkama kao prava hijena.
Ima okrugle uši ukrašene brončanim, bakrenim, zlatnim i srebernim prstenjem i ukrasima.</text:p>
      <text:p text:style-name="Text_20_body">Pobjegao od kuće kako bi odradio svoju dostavu. </text:p>
      <text:p text:style-name="Text_20_body">Nosi dugačku tuniku boju pustinje, razne kožnate remene na kojima su mnoge torbice. Ispod nosi prsni oklop sastavljen od mnogo različitih dijelova drugih oklopa prilagođenih da mu paš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96.378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3::28:06</meta:creation-date>
    <dc:creator>Generated</dc:creator>
    <dc:date>2026-09-13T13::28:06</dc:date>
    <dc:language>en-US</dc:language>
    <meta:editing-cycles>1</meta:editing-cycles>
    <meta:editing-duration>PT0S</meta:editing-duration>
    <dc:title>en:likovi:pcs:ghorkut</dc:title>
  </office:meta>
</office:document-meta>
</file>