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aeb13aa910ee79e7795ee3aaa139d7.jpg"/>
  <manifest:file-entry manifest:media-type="image/jpeg" manifest:full-path="Pictures/65aaac3e728018cbdc7f18abf1e1e2a0.jpg"/>
  <manifest:file-entry manifest:media-type="image/jpeg" manifest:full-path="Pictures/d198e82d5c6b39f94f7f528571929c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pcs:grom"/><text:bookmark-start text:name="__RefHeading___jekka_eran_sulotai_sar_grom_1"/><text:bookmark-start text:name="jekka_eran_sulotai_sar_grom"/>Jekka Eran Sulotai sar Grom<text:bookmark-end text:name="__RefHeading___jekka_eran_sulotai_sar_grom_1"/><text:bookmark-end text:name="jekka_eran_sulotai_sar_grom"/></text:h></table:table-cell></table:table-row></table:table></draw:text-box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Jekka Eran Sulotai sar Grom je lizardfolk thamaturge sa <text:a xlink:type="simple" xlink:href="http://rumwiki.duckdns.org/doku.php?id=hr:mjesta:black_sand:kanabirstagus" text:style-name="Internet_20_link" text:visited-style-name="Visited_20_Internet_20_Link">Kanabirstagus</text:a> otoka.<text:line-break/>
Piješčano žute je boje čije nijanse se mijenjaju ovisno o raspoloženju. Visok je 150, ali jako želi narasti.</text:p>
          </table:table-cell>
          <table:table-cell office:value-type="string" table:style-name="tablecell">
            <text:p text:style-name="tablealignleft"><draw:frame draw:style-name="mediaright" draw:name="0" text:anchor-type="paragraph" draw:z-index="0" svg:width="50.8cm" style:rel-width="100%" svg:height="50.8cm" style:rel-height="scale"><draw:image xlink:href="Pictures/67aeb13aa910ee79e7795ee3aaa139d7.jpg" xlink:type="simple" xlink:show="embed" xlink:actuate="onLoad"/></draw:frame>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frame draw:style-name="media" draw:name="1" text:anchor-type="as-char" draw:z-index="1" svg:width="10.583333333333cm" svg:height="10.583333333333cm"><draw:image xlink:href="Pictures/65aaac3e728018cbdc7f18abf1e1e2a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right" draw:name="2" text:anchor-type="paragraph" draw:z-index="2" svg:width="10.583333333333cm" svg:height="10.583333333333cm"><draw:image xlink:href="Pictures/d198e82d5c6b39f94f7f528571929cc5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4:54</meta:creation-date>
    <dc:creator>Generated</dc:creator>
    <dc:date>2026-09-13T15::24:54</dc:date>
    <dc:language>en-US</dc:language>
    <meta:editing-cycles>1</meta:editing-cycles>
    <meta:editing-duration>PT0S</meta:editing-duration>
    <dc:title>en:likovi:pcs:grom</dc:title>
  </office:meta>
</office:document-meta>
</file>