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20.472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klarisa"/><text:bookmark-start text:name="__RefHeading___klarisa_lucic_1"/><text:bookmark-start text:name="klarisa_lucic"/>Klarisa Lucić<text:bookmark-end text:name="__RefHeading___klarisa_lucic_1"/><text:bookmark-end text:name="klarisa_lucic"/></text:h></table:table-cell></table:table-row></table:table></draw:text-box></draw:frame></text:p>
      <text:p text:style-name="Text_20_body">Tieflingica ZET plave boje, visoka 180. Izgleda kao tiefling uglavnom, uz pokoje obilježja oca firbloga.</text:p>
      <text:p text:style-name="Text_20_body">Ona je investigator te nosi kožnati oklop.</text:p>
      <text:p text:style-name="Text_20_body">Još se traži u svijetu, te je do kampanje radila kao konobarica u Rod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20.47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2</meta:creation-date>
    <dc:creator>Generated</dc:creator>
    <dc:date>2026-09-13T14::26:02</dc:date>
    <dc:language>en-US</dc:language>
    <meta:editing-cycles>1</meta:editing-cycles>
    <meta:editing-duration>PT0S</meta:editing-duration>
    <dc:title>en:likovi:pcs:klarisa</dc:title>
  </office:meta>
</office:document-meta>
</file>