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5330fe86d959bdf39df004f0a7a378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20.472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20.4725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likovi:pcs:lela"/><text:bookmark-start text:name="__RefHeading___lela_capica_1"/><text:bookmark-start text:name="lela_capica"/>Lela Capica<text:bookmark-end text:name="__RefHeading___lela_capica_1"/><text:bookmark-end text:name="lela_capica"/></text:h></table:table-cell></table:table-row></table:table></draw:text-box></draw:frame></text:p>
      <text:p text:style-name="Text_20_body">Tiny ranger vila koja ima dugu kosa i sva je jako, jako girly. Uvijek jaše na jednom corgiju koji je dobrica i maza, a drugi koji ima šiljke oko vrata je za borbu.</text:p>
      <text:p text:style-name="Text_20_body">Većinom nosi haljinu osim u bitci kada ima kožnat oklop preko nje. </text:p>
      <text:p text:style-name="Text_20_body">Malo je nezrela, ali je morala brzo odrasti jer se nije uklapala u svijet magičnih vila bez magije. Zbog toga je postala lovac - kako bi dokazala kako je korisna.</text:p>
      <text:p text:style-name="Text_20_body">Ona traži novu obitelj, neku koja ju neće osuđivat.</text:p>
      <text:p text:style-name="Text_20_body"><draw:frame draw:style-name="mediacenter" draw:name="0" text:anchor-type="paragraph" draw:z-index="0" svg:width="15.875cm" svg:height="11.99704797048cm"><draw:image xlink:href="Pictures/85330fe86d959bdf39df004f0a7a378c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20.472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4:57</meta:creation-date>
    <dc:creator>Generated</dc:creator>
    <dc:date>2026-09-13T15::24:57</dc:date>
    <dc:language>en-US</dc:language>
    <meta:editing-cycles>1</meta:editing-cycles>
    <meta:editing-duration>PT0S</meta:editing-duration>
    <dc:title>en:likovi:pcs:lela</dc:title>
  </office:meta>
</office:document-meta>
</file>