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arkana"/><text:bookmark-start text:name="__RefHeading___arcana_1"/><text:bookmark-start text:name="arcana"/>Arcana<text:bookmark-end text:name="__RefHeading___arcana_1"/><text:bookmark-end text:name="arcan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arkana:mistra" text:style-name="Internet_20_link" text:visited-style-name="Visited_20_Internet_20_Link">Mistr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 of:</text:p>
                </table:table-cell>
                <table:table-cell office:value-type="string" table:style-name="tablecell">
                  <text:p text:style-name="tablealignleft">Pure Arcana and etheralness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Arcana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A radiant light-blue cross intersected by a circle</text:p>
                </table:table-cell>
              </table:table-row>
              <table:table-row>
                <table:table-cell office:value-type="string" table:style-name="tablecell">
                  <text:p text:style-name="tablealignleft">Domains:</text:p>
                </table:table-cell>
                <table:table-cell office:value-type="string" table:style-name="tablecell">
                  <text:p text:style-name="tablealignleft">Magic, Change, Passion, Travel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arkana:nuitari" text:style-name="Internet_20_link" text:visited-style-name="Visited_20_Internet_20_Link">Nuitari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 of:</text:p>
                </table:table-cell>
                <table:table-cell office:value-type="string" table:style-name="tablecell">
                  <text:p text:style-name="tablealignleft">Anti-Magic and Ambitio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Arcana and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A moon shrouded in shadow</text:p>
                </table:table-cell>
              </table:table-row>
              <table:table-row>
                <table:table-cell office:value-type="string" table:style-name="tablecell">
                  <text:p text:style-name="tablealignleft">Domains:</text:p>
                </table:table-cell>
                <table:table-cell office:value-type="string" table:style-name="tablecell">
                  <text:p text:style-name="tablealignleft">Magic, Ambition, Darkness, Glyph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arkana:boccob" text:style-name="Internet_20_link" text:visited-style-name="Visited_20_Internet_20_Link">Boccob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</text:p>
                </table:table-cell>
                <table:table-cell office:value-type="string" table:style-name="tablecell">
                  <text:p text:style-name="tablealignleft">Magical Curiosity and Freedom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Arcana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Two Fishes Joined into an Eye</text:p>
                </table:table-cell>
              </table:table-row>
              <table:table-row>
                <table:table-cell office:value-type="string" table:style-name="tablecell">
                  <text:p text:style-name="tablealignleft">Aspects:</text:p>
                </table:table-cell>
                <table:table-cell office:value-type="string" table:style-name="tablecell">
                  <text:p text:style-name="tablealignleft">Magic, Time, Freedom, Truth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oluja:perun" text:style-name="Internet_20_link" text:visited-style-name="Visited_20_Internet_20_Link">Peru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rmljavine i nevremena koja traju tjednima bez prestan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, Kaos i Arkan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njska glava sa ptičjim krilima 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24</meta:creation-date>
    <dc:creator>Generated</dc:creator>
    <dc:date>2026-09-13T14::27:24</dc:date>
    <dc:language>en-US</dc:language>
    <meta:editing-cycles>1</meta:editing-cycles>
    <meta:editing-duration>PT0S</meta:editing-duration>
    <dc:title>en:lore:bozanstva:arkana</dc:title>
  </office:meta>
</office:document-meta>
</file>