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arkana:nuitari"/><text:bookmark-start text:name="__RefHeading___nuitari_1"/><text:bookmark-start text:name="nuitari"/>Nuitari<text:bookmark-end text:name="__RefHeading___nuitari_1"/><text:bookmark-end text:name="nuitari"/></text:h>
      <table:table table:style-name="Table">
        <table:table-column/>
        <table:table-column/>
        <table:table-row/>
        <table:table-row>
          <table:table-cell office:value-type="string" table:style-name="tablecell">
            <text:p text:style-name="tablealignleft">Goddess of:</text:p>
          </table:table-cell>
          <table:table-cell office:value-type="string" table:style-name="tablecell">
            <text:p text:style-name="tablealignleft">Anti-Magic and Ambition</text:p>
          </table:table-cell>
        </table:table-row>
        <table:table-row>
          <table:table-cell office:value-type="string" table:style-name="tablecell">
            <text:p text:style-name="tablealignleft">Pantheon:</text:p>
          </table:table-cell>
          <table:table-cell office:value-type="string" table:style-name="tablecell">
            <text:p text:style-name="tablealignleft">Arcana and Darkness</text:p>
          </table:table-cell>
        </table:table-row>
        <table:table-row>
          <table:table-cell office:value-type="string" table:style-name="tablecell">
            <text:p text:style-name="tablealignleft">Symbol:</text:p>
          </table:table-cell>
          <table:table-cell office:value-type="string" table:style-name="tablecell">
            <text:p text:style-name="tablealignleft">A moon shrouded in shadow</text:p>
          </table:table-cell>
        </table:table-row>
        <table:table-row>
          <table:table-cell office:value-type="string" table:style-name="tablecell">
            <text:p text:style-name="tablealignleft">Domains:</text:p>
          </table:table-cell>
          <table:table-cell office:value-type="string" table:style-name="tablecell">
            <text:p text:style-name="tablealignleft">Magic, Ambition, Darkness, Glyph</text:p>
          </table:table-cell>
        </table:table-row>
      </table:table>
      <text:p text:style-name="Text_20_body">Nuitari is the enigmatic goddess of anti-magic and unbridled ambition, a paradoxical force within the Arcana pantheon. Her presence is a grounded counterpoint to the ethereal, wielding the unique power to nullify magic itself.</text:p>
      <text:p text:style-name="Text_20_body">The genesis of Nuitari is as elusive as the shadows she commands. Ancient legends whisper that she emerged from the suppressed desires and temptations of Mistril, the original goddess of light and nature, when she cast aside her former self. Whether this tale holds truth or is mere myth, that primordial iteration of Nuitari has long since vanished. Her name, however, endures as a cyclical title, passed down through the ages since the First Era. While the precise origin of the current Nuitari remains unknown, her presence is undeniable—especially so comparing to other gods of Arcana.</text:p>
      <text:p text:style-name="Text_20_body">Unlike her divine counterparts, who revel in their mastery over magic’s flow, Nuitari possesses the singular ability to negate the Arcana itself. This power shapes her personality: she is a pragmatic, grounded deity who focuses intently on the challenges before her, eschewing the ethereal omnipresence of other gods. Her approach is deliberate, her attention unwavering, and her influence profound.
Form and Symbolism</text:p>
      <text:p text:style-name="Text_20_body">Nuitari often manifests as a pale, emaciated spider, its delicate legs shimmering with pearlescent white hairs and its eyes glowing like twin rubies. When a touch of humanity is required, her spider form transforms, sprouting the gaunt torso of a woman with ashen skin and coal-black hair that cascades to the ground. Her silken webs are legendary, coveted for their ability to absorb all magic in their vicinity. It is said that even gods cannot wield spells while ensnared in her threads.
Reputation and Duality</text:p>
      <text:p text:style-name="Text_20_body">Nuitari’s association with darkness, unrestrained ambition, and her open enmity with the ever-popular Mistra have cast her as a goddess of black magic in many myths. Her unsettling choice of form only deepens this perception, attracting darker figures to her worship and perpetuating her ominous reputation. Yet, even her detractors cannot deny her unwavering commitment to the Arcana’s delicate balance, placing its preservation above all else—even her own interests.
Her followers are a varied lot. Many seek her out after failing to gain the power they desire from Mistra, hoping Nuitari will unveil the hidden secrets of magic. Her most devoted, however, serve out of reverence for her and her unparalleled abilities. To these loyal acolytes, Nuitari offers not the ancient, potent spells of creation but the knowledge to defend against them or unravel their power entirely.</text:p>
      <text:p text:style-name="Text_20_body">Since time immemorial, Nuitari has maintained an alliance with Morana, ensuring the care of her followers’ souls, a pact common among deities. From the Third Era onward, she forged an additional bond with Wee Jas to secure peace for her less chaotic devotees. Scholars of divine lore speculate on the reasons behind Nuitari’s cyclical vanishings. Some attribute them to Morana’s wrath over perceived dilutions of their agreement, while others point to her ongoing clashes with Mistra over the future of the Arcana. Whatever the cause, Nuitari’s influence persists, a shadowed force guiding the delicate balance of magi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26:17</meta:creation-date>
    <dc:creator>Generated</dc:creator>
    <dc:date>2026-09-13T15::26:17</dc:date>
    <dc:language>en-US</dc:language>
    <meta:editing-cycles>1</meta:editing-cycles>
    <meta:editing-duration>PT0S</meta:editing-duration>
    <dc:title>en:lore:bozanstva:arkana:nuitari</dc:title>
  </office:meta>
</office:document-meta>
</file>