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lore:bozanstva:bozanstva"/><text:bookmark-start text:name="__RefHeading___age_before_time_1"/><text:bookmark-start text:name="age_before_time"/>Age Before Time<text:bookmark-end text:name="__RefHeading___age_before_time_1"/><text:bookmark-end text:name="age_before_time"/></text:h>
      <text:p text:style-name="Text_20_body">Twelve gods were born from the blue-violet emulsion that has always - even now - surrounded the entire system.  Each of these gods was granted the power of creation, yet lacked the power to destroy what they had created. As they fashioned their own perfect worlds, they cast anything they deemed imperfect back into the emulsion. These accumulated imperfections coalesced to form our planet.</text:p>
      <text:p text:style-name="Text_20_body">For a long time, the gods did not consider out world a problem - until the moment their power began to wane. Their creations on this world did not believe in them, but their power was inextricably linked to the extent of their creations' worship.
Each of the gods attempted to destroy Obliviscetur, yet none succeeded. With the last forces of their divine power, they created Titans whose task was to destroy Obliviscetur.</text:p>
      <table:table table:style-name="Table">
        <table:table-column/>
        <table:table-column/>
        <table:table-row>
          <table:table-cell office:value-type="string" table:style-name="tablecell">
            <text:p text:style-name="tablealignleft"><text:span text:style-name="Strong_20_Emphasis">God</text:span> </text:p>
          </table:table-cell>
          <table:table-cell office:value-type="string" table:style-name="tablecell">
            <text:p text:style-name="tablealignleft"> <text:span text:style-name="Strong_20_Emphasis">Titan he created</text:span> </text:p>
          </table:table-cell>
        </table:table-row>
        <table:table-row>
          <table:table-cell office:value-type="string" table:style-name="tablecell">
            <text:p text:style-name="tablealignleft">Arkana </text:p>
          </table:table-cell>
          <table:table-cell office:value-type="string" table:style-name="tablecell">
            <text:p text:style-name="tablealignleft"> Titan who became the winds of magic </text:p>
          </table:table-cell>
        </table:table-row>
        <table:table-row>
          <table:table-cell office:value-type="string" table:style-name="tablecell">
            <text:p text:style-name="tablealignleft">Death </text:p>
          </table:table-cell>
          <table:table-cell office:value-type="string" table:style-name="tablecell">
            <text:p text:style-name="tablealignleft"> Titan who became aging and decay </text:p>
          </table:table-cell>
        </table:table-row>
        <table:table-row>
          <table:table-cell office:value-type="string" table:style-name="tablecell">
            <text:p text:style-name="tablealignleft">Work </text:p>
          </table:table-cell>
          <table:table-cell office:value-type="string" table:style-name="tablecell">
            <text:p text:style-name="tablealignleft"> Titan who became experience </text:p>
          </table:table-cell>
        </table:table-row>
        <table:table-row>
          <table:table-cell office:value-type="string" table:style-name="tablecell">
            <text:p text:style-name="tablealignleft">Darkness </text:p>
          </table:table-cell>
          <table:table-cell office:value-type="string" table:style-name="tablecell">
            <text:p text:style-name="tablealignleft"> Titan who became the Moon </text:p>
          </table:table-cell>
        </table:table-row>
        <table:table-row>
          <table:table-cell office:value-type="string" table:style-name="tablecell">
            <text:p text:style-name="tablealignleft">Knowledge </text:p>
          </table:table-cell>
          <table:table-cell office:value-type="string" table:style-name="tablecell">
            <text:p text:style-name="tablealignleft"> Titan who became language </text:p>
          </table:table-cell>
        </table:table-row>
        <table:table-row>
          <table:table-cell office:value-type="string" table:style-name="tablecell">
            <text:p text:style-name="tablealignleft">Life </text:p>
          </table:table-cell>
          <table:table-cell office:value-type="string" table:style-name="tablecell">
            <text:p text:style-name="tablealignleft"> Titan who holds Obliviscetur from falling apart </text:p>
          </table:table-cell>
        </table:table-row>
        <table:table-row>
          <table:table-cell office:value-type="string" table:style-name="tablecell">
            <text:p text:style-name="tablealignleft">Light </text:p>
          </table:table-cell>
          <table:table-cell office:value-type="string" table:style-name="tablecell">
            <text:p text:style-name="tablealignleft"> Titan who became the Sun </text:p>
          </table:table-cell>
        </table:table-row>
        <table:table-row>
          <table:table-cell office:value-type="string" table:style-name="tablecell">
            <text:p text:style-name="tablealignleft">Nature </text:p>
          </table:table-cell>
          <table:table-cell office:value-type="string" table:style-name="tablecell">
            <text:p text:style-name="tablealignleft"> Titan who became flora </text:p>
          </table:table-cell>
        </table:table-row>
        <table:table-row>
          <table:table-cell office:value-type="string" table:style-name="tablecell">
            <text:p text:style-name="tablealignleft">Order </text:p>
          </table:table-cell>
          <table:table-cell office:value-type="string" table:style-name="tablecell">
            <text:p text:style-name="tablealignleft"> Titan who became law </text:p>
          </table:table-cell>
        </table:table-row>
        <table:table-row>
          <table:table-cell office:value-type="string" table:style-name="tablecell">
            <text:p text:style-name="tablealignleft">Storm </text:p>
          </table:table-cell>
          <table:table-cell office:value-type="string" table:style-name="tablecell">
            <text:p text:style-name="tablealignleft"> Titan who became climate </text:p>
          </table:table-cell>
        </table:table-row>
        <table:table-row>
          <table:table-cell office:value-type="string" table:style-name="tablecell">
            <text:p text:style-name="tablealignleft">Chaos </text:p>
          </table:table-cell>
          <table:table-cell office:value-type="string" table:style-name="tablecell">
            <text:p text:style-name="tablealignleft"> Titan who became the force of nature </text:p>
          </table:table-cell>
        </table:table-row>
        <table:table-row>
          <table:table-cell office:value-type="string" table:style-name="tablecell">
            <text:p text:style-name="tablealignleft">War </text:p>
          </table:table-cell>
          <table:table-cell office:value-type="string" table:style-name="tablecell">
            <text:p text:style-name="tablealignleft"> Titan who became weapons </text:p>
          </table:table-cell>
        </table:table-row>
      </table:table>
      <text:p text:style-name="Text_20_body">That was the last mistake of the Gods. Life on Obliviscetur began to worship the Titans, which only further weakened the Gods. Now they had become so weak that they could no longer hold themselves together. They began to disintegrate into lesser deities. On the other hand, the Titans' strength had grown so much that they had transcended into a higher form - they had become a force of nature, not beings. Today, these Titans are considered factual and therefore given power because their existence is not doubted. The study of these Titans, Creations call Science.</text:p>
      <text:p text:style-name="Text_20_body">The new Gods, created from the disintegrated original Twelve, began a “war on believers”. With their deeds and gifts, they try to win as many lives as possible to their side so that their power grows stronger. Over time, some Gods have gained enough strength to once again have the power of creation - but not in the same strength as in the beginnings of the original Twelve.</text:p>
      <text:h text:style-name="Heading_20_2" text:outline-level="2"><text:bookmark-start text:name="__RefHeading___the_first_age_2"/><text:bookmark-start text:name="the_first_age"/>The First Age<text:bookmark-end text:name="__RefHeading___the_first_age_2"/><text:bookmark-end text:name="the_first_age"/></text:h>
      <text:p text:style-name="Text_20_body">The beginning of this age is extremely unusual. There is no single God, only worlds that the deities created long ago and a thickened blue - purple emulsion around the worlds themselves. While on the other hand, Obliviscetur sparkles with energy. Scientists still call this period the age of wild magic. Almost all the power of this world was concentrated in one place and for this reason wild things happened. The first civilization ever created, after the split of the Deities, began to inhabit Obliviscetur. The development of their intelligence is directly linked to the birth of the first Goddess.</text:p>
      <text:p text:style-name="Text_20_body">When the first civilization developed its first emotion, the fear of death, the first Goddess Morana was born. Numerous individuals of this civilization died due to strong and frequent gusts of cold wind that froze the oceans. A blue-violet emulsion began to condense in the sky of the planet of the Deity of Death. These droplets, falling through the cold air, became ice crystals that gave birth to Morana. And so the New Period began.</text:p>
      <text:p text:style-name="Text_20_body">With the increasing development of life on Obliviscetur itself and with the discovery of other emotions and other phenomena, the Gods of the First Age began to be born. One by one they sprang up on their planets, not really knowing that each other existed, but as they discovered their powers, they also discovered their siblings. With each new God born, the density of the Blue-Purple emulsion decreased, until at one point it almost disappeared. This was also the period when for the first time a God died. With his death, the Blue-Purple emulsion began to fill up again.</text:p>
      <text:p text:style-name="Text_20_body">Shortly after that, the Gods realized that they had to fight for their survival, and there was no place with more energy to fight, than on Obliviscetur.</text:p>
      <text:h text:style-name="Heading_20_2" text:outline-level="2"><text:bookmark-start text:name="__RefHeading___second_age_3"/><text:bookmark-start text:name="second_age"/>Second Age<text:bookmark-end text:name="__RefHeading___second_age_3"/><text:bookmark-end text:name="second_age"/></text:h>
      <text:p text:style-name="Text_20_body">After the Titans ascended to a higher sphere, life on Obliviscitur began to develop in many directions. The newly created Gods tried to direct that life. What emerged from these divine aids was a world in which everything was balanced. Plants grow from earth and water, which after death become food for fungi, and at the end of their lifespan, they transform back into the earth from which they grew. This is just one of many examples of how the world came into balance.</text:p>
      <text:p text:style-name="Text_20_body">The first civilizations began to emerge. Technology, driven by magic, developed in the world. Flying machines emerged, a utopia was created. A world that is unimaginable today. But even that utopia had to come to an end. All that held the utopia together were constant discoveries and the constant mining of ore from the depths of Obliviscitur. At the peak of the world's technological progress, a sudden breakdown occurred. The last gram of ore was dug from the depths, the last trace of magical winds was redirected into a magical crystal. With this, the age of ancient civilizations came to an end. An endless war began. A war that even the gods of war could not control. Divine power began to weaken sharply, no one believed in anyone anymore, let alone in the higher beings who were supposed to protect them or give them strength in times of crisis.</text:p>
      <text:p text:style-name="Text_20_body">Almost all life was wiped out during that war that lasted over three hundred years. Only the simplest and most primitive of organisms survived the catastrophe that resulted from the war. With that catastrophe, many of the weaker Gods. With this, the world fell into another dark age of its existence. The Gods were afraid to use their magic again, to waste their power. The reign of darkness lasted for over five millennia, until the God Umbrus (god of order and nature) proposed to create beings who would be equal in greed to humans, but that at the end of their lives they would digest all their wealth, all their horde in a ceremony by which they, as well as all their wealth, would return to nature. At the end of their lives they would become mountains, islands, lakes, forests… The other Gods flatly rejected his idea from the beginning. One such creature could once again lead to a catastrophe like the one during the Titan era.</text:p>
      <text:p text:style-name="Text_20_body">Umbrus did not give up on his idea and one night he descended to Obliviscitur from the sky in the form of a falling comet. He took with him the essence of each of the gods, to ensure that none of them could thwart his plan. From the very earth, water, fire and air, he made beautiful sculptures in his own image. Each of them almost identical to his reflection in the ocean, and yet slightly different. The last step was the most difficult of all. He had to ensure that his plan did not become a new age of Titans, he had to ensure that throughout the ages the nature of these creatures, no matter how much they changed, would remain in one aspect always the same, and that part of their nature was precisely the one that would force them to return all their wealth to nature at the end of their lives. To ensure that his plan would succeed, he sacrificed himself and with immeasurable pain, every atom of his existence began to separate from his body and be absorbed into the sculptures.</text:p>
      <text:p text:style-name="Text_20_body">At dawn in the crater of Umbrus, the dragons awoke to life. Magnificent creatures, created in the image of Umbrus. Knowing only their mission without any trace of the history of their origin, the dragons knelt before the comet that was in the middle of their circle. With that act, Umbrus, the god of dragons and new beginnings, was born, a god created from the same essence as the god who had died last night, but without his memories and powers.</text:p>
      <text:p text:style-name="Text_20_body">This act marked the end of the second Dark Age, only a century later Obliviscitur was restored to its original state and a new era of life's development began.</text:p>
      <text:h text:style-name="Heading_20_2" text:outline-level="2"><text:bookmark-start text:name="__RefHeading___third_age_4"/><text:bookmark-start text:name="third_age"/>Third Age<text:bookmark-end text:name="__RefHeading___third_age_4"/><text:bookmark-end text:name="third_age"/></text:h>
      <text:h text:style-name="Heading_20_2" text:outline-level="2"><text:bookmark-start text:name="__RefHeading___fourth_age_5"/><text:bookmark-start text:name="fourth_age"/>Fourth Age<text:bookmark-end text:name="__RefHeading___fourth_age_5"/><text:bookmark-end text:name="fourth_age"/></text:h>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3T17::08:40</meta:creation-date>
    <dc:creator>Generated</dc:creator>
    <dc:date>2026-09-13T17::08:40</dc:date>
    <dc:language>en-US</dc:language>
    <meta:editing-cycles>1</meta:editing-cycles>
    <meta:editing-duration>PT0S</meta:editing-duration>
    <dc:title>en:lore:bozanstva:bozanstva</dc:title>
  </office:meta>
</office:document-meta>
</file>