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kaos"/><text:bookmark-start text:name="__RefHeading___chaos_1"/><text:bookmark-start text:name="chaos"/>Chaos<text:bookmark-end text:name="__RefHeading___chaos_1"/><text:bookmark-end text:name="chao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kaos:tharizdun" text:style-name="Internet_20_link" text:visited-style-name="Visited_20_Internet_20_Link">Tharizdu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 Domain: </text:p>
                </table:table-cell>
                <table:table-cell office:value-type="string" table:style-name="tablecell">
                  <text:p text:style-name="tablealignleft"> Shadow and Abyss </text:p>
                </table:table-cell>
              </table:table-row>
              <table:table-row>
                <table:table-cell office:value-type="string" table:style-name="tablecell">
                  <text:p text:style-name="tablealignleft"> Pantheon: </text:p>
                </table:table-cell>
                <table:table-cell office:value-type="string" table:style-name="tablecell">
                  <text:p text:style-name="tablealignleft"> Chaos and Darkness </text:p>
                </table:table-cell>
              </table:table-row>
              <table:table-row>
                <table:table-cell office:value-type="string" table:style-name="tablecell">
                  <text:p text:style-name="tablealignleft"> Symbol: </text:p>
                </table:table-cell>
                <table:table-cell office:value-type="string" table:style-name="tablecell">
                  <text:p text:style-name="tablealignleft"> A sun covered by three moons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kaos:erythnul" text:style-name="Internet_20_link" text:visited-style-name="Visited_20_Internet_20_Link">Erythnul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 God: </text:p>
                </table:table-cell>
                <table:table-cell office:value-type="string" table:style-name="tablecell">
                  <text:p text:style-name="tablealignleft"> Fanaticism and Erratic Behavior </text:p>
                </table:table-cell>
              </table:table-row>
              <table:table-row>
                <table:table-cell office:value-type="string" table:style-name="tablecell">
                  <text:p text:style-name="tablealignleft"> Pantheon: </text:p>
                </table:table-cell>
                <table:table-cell office:value-type="string" table:style-name="tablecell">
                  <text:p text:style-name="tablealignleft"> Chaos </text:p>
                </table:table-cell>
              </table:table-row>
              <table:table-row>
                <table:table-cell office:value-type="string" table:style-name="tablecell">
                  <text:p text:style-name="tablealignleft"> Symbol: </text:p>
                </table:table-cell>
                <table:table-cell office:value-type="string" table:style-name="tablecell">
                  <text:p text:style-name="tablealignleft"> A blood chapel or a blood-stained spear tip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kaos:olidammar" text:style-name="Internet_20_link" text:visited-style-name="Visited_20_Internet_20_Link">Olidammar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Music and Promiscuity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Chao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A silhouette that, depending on the viewing angle, looks like either a violin or a naked woman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kaos:vecna" text:style-name="Internet_20_link" text:visited-style-name="Visited_20_Internet_20_Link">Vecn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Curses and Deceptio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Chaos and Knowledg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A skeletal hand shaking a human one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kaos:kupalo" text:style-name="Internet_20_link" text:visited-style-name="Visited_20_Internet_20_Link">Kupalo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Alcohol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Chaos and Lif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Has no specific symbol, so they vary from beer mugs and wine glasses to grape clusters and even stalks of wheat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kaos:karas" text:style-name="Internet_20_link" text:visited-style-name="Visited_20_Internet_20_Link">Karas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   </text:p>
                </table:table-cell>
                <table:table-cell office:value-type="string" table:style-name="tablecell">
                  <text:p text:style-name="tablealignleft"> Opposition </text:p>
                </table:table-cell>
              </table:table-row>
              <table:table-row>
                <table:table-cell office:value-type="string" table:style-name="tablecell">
                  <text:p text:style-name="tablealignleft">Pantheon:   </text:p>
                </table:table-cell>
                <table:table-cell office:value-type="string" table:style-name="tablecell">
                  <text:p text:style-name="tablealignleft"> Chaos </text:p>
                </table:table-cell>
              </table:table-row>
              <table:table-row>
                <table:table-cell office:value-type="string" table:style-name="tablecell">
                  <text:p text:style-name="tablealignleft">Symbol:   </text:p>
                </table:table-cell>
                <table:table-cell office:value-type="string" table:style-name="tablecell">
                  <text:p text:style-name="tablealignleft"> Pentagram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oluja:perun" text:style-name="Internet_20_link" text:visited-style-name="Visited_20_Internet_20_Link">Peru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rmljavine i nevremena koja traju tjednima bez prestan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, Kaos i Arkan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njska glava sa ptičjim krilima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priroda:veles" text:style-name="Internet_20_link" text:visited-style-name="Visited_20_Internet_20_Link">Veles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dzemlja, glazbe i smicalic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, Tama i 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ira unutar obrnutog troku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a xlink:type="simple" xlink:href="http://rumwiki.duckdns.org/doku.php?id=en:lore:bozanstva:tama:crnjobog" text:style-name="Internet_20_link" text:visited-style-name="Visited_20_Internet_20_Link">Czernobog</text:a><text:line-break/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Night and Beasts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arkness and Chao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Hammer, maul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48:54</meta:creation-date>
    <dc:creator>Generated</dc:creator>
    <dc:date>2026-09-13T18::48:54</dc:date>
    <dc:language>en-US</dc:language>
    <meta:editing-cycles>1</meta:editing-cycles>
    <meta:editing-duration>PT0S</meta:editing-duration>
    <dc:title>en:lore:bozanstva:kaos</dc:title>
  </office:meta>
</office:document-meta>
</file>