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kaos:kupalo"/><text:bookmark-start text:name="__RefHeading___kupalo_1"/><text:bookmark-start text:name="kupalo"/>Kupalo<text:bookmark-end text:name="__RefHeading___kupalo_1"/><text:bookmark-end text:name="kupalo"/></text:h>
      <table:table table:style-name="Table">
        <table:table-column/>
        <table:table-column/>
        <table:table-row>
          <table:table-cell office:value-type="string" table:style-name="tablecell">
            <text:p text:style-name="tablealignleft">God of:</text:p>
          </table:table-cell>
          <table:table-cell office:value-type="string" table:style-name="tablecell">
            <text:p text:style-name="tablealignleft"> Alcohol</text:p>
          </table:table-cell>
        </table:table-row>
        <table:table-row>
          <table:table-cell office:value-type="string" table:style-name="tablecell">
            <text:p text:style-name="tablealignleft">Pantheon:</text:p>
          </table:table-cell>
          <table:table-cell office:value-type="string" table:style-name="tablecell">
            <text:p text:style-name="tablealignleft"> Chaos and Life</text:p>
          </table:table-cell>
        </table:table-row>
        <table:table-row>
          <table:table-cell office:value-type="string" table:style-name="tablecell">
            <text:p text:style-name="tablealignleft">Symbol:</text:p>
          </table:table-cell>
          <table:table-cell office:value-type="string" table:style-name="tablecell">
            <text:p text:style-name="tablealignleft"> Has no specific symbol, so they vary from beer mugs and wine glasses to grape clusters and even stalks of wheat</text:p>
          </table:table-cell>
        </table:table-row>
      </table:table>
      <text:p text:style-name="Text_20_body">Kupalo is the god of freedom, alcohol, festivals, religious ecstasy, and both ordinary and ritual madness.
His wine, music, and ecstatic dance free his followers from self-aware fear and worry.
His scepter made of a fennel stalk, sometimes wrapped in ivy and dripping with honey,
is both a benevolent staff and a weapon used to destroy those who oppose his cult and
the freedoms he stands for.
It is believed that those who take part in his rituals are possessed and empowered by the god himself.</text:p>
      <text:p text:style-name="Text_20_body">Kupalo has good or at least neutral relations with all gods.
His favorite company are his friends from the pantheon Olidammar and Veles, but Kupalo will gladly have a drink with most gods.
This is helped by the fact that Kupalo’s court is actually a mix of tavern and bathhouse.
Some sources say that among his more frequent guests are darker gods such as Črnjobog or Karas.</text:p>
      <text:p text:style-name="Text_20_body">There is nothing static about Kupalo, and neither is his appearance.
Form, gender, choice of drink — all are just tools to create the right atmosphere.<text:line-break/>
Whatever form he takes, one thing is certain: Kupalo will always look like the star of the gathering.</text:p>
      <text:p text:style-name="Text_20_body">Most of those who follow Kupalo are simple people seeking simple pleasures in life.
Those who brew and sell alcoholic beverages often honor Kupalo, as do those who simply enjoy drinking.
Adventurers who wish to promote goodness often find a sense of kinship with the deity,
and their goals of freedom and adventure reflect the goals of the god of (drunken) courage.<text:line-break/>
Followers of Kupalo who dedicate themselves to brewing, distillation, and crafting alcoholic and magical drinks are known as meštari.
These talented and celebrated believers can distill spells into powerful drinks,
enhance potions, and fight with a mug as effectively as with a mace.</text:p>
      <text:p text:style-name="Text_20_body">The priesthood is not made up solely of clerics; many druids and bards can also be counted among them.
In the rare cases when any structure exists, the church favors a loose hierarchy.
Typically, priests are free to spread the ideals of their faith as they see fit;
they are often bartenders, freedom fighters, or adventurers who travel alone or as part of a group.
Questions of ceremony and high society are often considered secondary matters for such individuals,
and the clergy reflects this by limiting their formal attire to a simple brown tunic or a wine-red
cloak bearing the symbol of Kupalo. Many members also include a mug of their beloved drink as part of their formal clothing,
for luck and practicality.<text:line-break/>
His temples often serve as taverns, bathhouses, or alcohol factories — and often all three.</text:p>
      <text:p text:style-name="Text_20_body">Before attempting a particularly difficult or stressful task,
followers of this god will often pour a little drink onto the ground.<text:line-break/>
The favor of this god might be shown through the discovery of a fresh drink in a time of need,
while his displeasure might cause all beverages to inexplicably turn sou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7::10:08</meta:creation-date>
    <dc:creator>Generated</dc:creator>
    <dc:date>2026-09-13T17::10:08</dc:date>
    <dc:language>en-US</dc:language>
    <meta:editing-cycles>1</meta:editing-cycles>
    <meta:editing-duration>PT0S</meta:editing-duration>
    <dc:title>en:lore:bozanstva:kaos:kupalo</dc:title>
  </office:meta>
</office:document-meta>
</file>