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oluja"/><text:bookmark-start text:name="__RefHeading___oluja_1"/><text:bookmark-start text:name="oluja"/>Oluja<text:bookmark-end text:name="__RefHeading___oluja_1"/><text:bookmark-end text:name="oluj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talos" text:style-name="Internet_20_link" text:visited-style-name="Visited_20_Internet_20_Link">Talo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Uništavajućih jesenskih oluja te hladni zimski vjetrov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oluje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perun" text:style-name="Internet_20_link" text:visited-style-name="Visited_20_Internet_20_Link">Perun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pagod" text:style-name="Internet_20_link" text:visited-style-name="Visited_20_Internet_20_Link">Pagod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irni proljetni povjetarac i tople ljetne neve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sa udubinom u obliku Talosovog simbol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oluja:osprem" text:style-name="Internet_20_link" text:visited-style-name="Visited_20_Internet_20_Link">Osprem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orskih struja i neman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sa vodoravnom zijenicom 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procan" text:style-name="Internet_20_link" text:visited-style-name="Visited_20_Internet_20_Link">Proca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Zračnih životinja i pomorskih vjetrova    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aleb koji nosi kompas 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1</meta:creation-date>
    <dc:creator>Generated</dc:creator>
    <dc:date>2026-09-13T14::26:51</dc:date>
    <dc:language>en-US</dc:language>
    <meta:editing-cycles>1</meta:editing-cycles>
    <meta:editing-duration>PT0S</meta:editing-duration>
    <dc:title>en:lore:bozanstva:oluja</dc:title>
  </office:meta>
</office:document-meta>
</file>