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oluja:talos"/><text:bookmark-start text:name="__RefHeading___talos_1"/><text:bookmark-start text:name="talos"/>Talos<text:bookmark-end text:name="__RefHeading___talos_1"/><text:bookmark-end text:name="talo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Uništavajućih jesenskih oluja te hladni zimski vjetrovi</text:p>
          </table:table-cell>
        </table:table-row>
        <table:table-row>
          <table:table-cell office:value-type="string" table:style-name="tablecell">
            <text:p text:style-name="tablealignleft">Panteon:</text:p>
          </table:table-cell>
          <table:table-cell office:value-type="string" table:style-name="tablecell">
            <text:p text:style-name="tablealignleft"> Oluja i Red</text:p>
          </table:table-cell>
        </table:table-row>
        <table:table-row>
          <table:table-cell office:value-type="string" table:style-name="tablecell">
            <text:p text:style-name="tablealignleft">Simbol:</text:p>
          </table:table-cell>
          <table:table-cell office:value-type="string" table:style-name="tablecell">
            <text:p text:style-name="tablealignleft"> Oko oluje</text:p>
          </table:table-cell>
        </table:table-row>
        <table:table-row>
          <table:table-cell office:value-type="string" table:style-name="tablecell">
            <text:p text:style-name="tablealignleft">Domena:</text:p>
          </table:table-cell>
          <table:table-cell office:value-type="string" table:style-name="tablecell">
            <text:p text:style-name="tablealignleft">Cold, Dust, Air, Duty</text:p>
          </table:table-cell>
        </table:table-row>
      </table:table>
      <text:p text:style-name="Text_20_body">Vođa domene oluja, ovaj bog često govori da “nema toga na zemlji ni na nebu što bogovi mogu stvoriti, a on ne može uništiti”. Usprkos tome on nije bog kaosa, već upravo suprotno. Za kozmički red uništavanje je potrebno upravo koliko i stvaranje.</text:p>
      <text:p text:style-name="Text_20_body">Talosovi naleti razaranja, iako dio većeg plana su često izazavani pritiskom drugih bogova. Iz straha da ne ispadne slab ili nesposoban, on često dovodi snagu svojih oluja do granica razuma. <text:line-break/>
Takvo ponašanje stvorilo mu je popriličan popis neprijatelja, osobito u domeni znanja. Ti bogovi ne cijene njegovo uništavanje vlastitih kreacija, čak ni pod izgovorom Reda.</text:p>
      <text:p text:style-name="Text_20_body">Često se prikazuje kao utjelovljenje svog simbola ili kao grmljavinski oblak.
Njegov glas su nagli naleti vjetra te udarci gromova.<text:line-break/>
Određeni teolozi vjeruju da se kozmičkim bićima prikazuje u obliku drugih fenomena, ne samo planetarnih oluja.
Za ovu tvrdnju za sada ne postoje svjedoci.</text:p>
      <text:p text:style-name="Text_20_body">U mitologiji se spominje kao Bog čišćenja. Bog koji priprema zemlju za ponovno buđenje. Oluje koje on uzrokuje su kratke i unišavalačke, niti jedan usjev ne ostane netaknut nakon Talosove oluje. Ali zato iduće sezone upravo to mjesto bude ono najplodnije za novi usjev. Njegovi hladni vjetrovi nagovješćuju zimu, ali kažu da što je Talosov vjetar hladniji, zima će biti toplija.</text:p>
      <text:p text:style-name="Text_20_body">Njegovi podanici poznati su kao veliki putnici i pustolovi. Mole mu se gdje god da se nađu, dokle god je pod otvorenim nebom. Postoje priče i o podzemnim kultistima ovog boga, osobito među hobgoblinima ali čini se da se oni fokusiraju samo na jedan aspekt Talosa - onaj dužnosti.<text:line-break/>
Njegove crkve su obično putujući karavani, a ne građevine. Ipak postoje iznimke - određeni velebni hramovi sa središnjim dijelom hrama otvorenog tipa.</text:p>
      <text:p text:style-name="Text_20_body">Njegov dolazak simbolizira kraj ljeta i početak zime. Postoje i druge kalanderske poveznice na njegov bijes poput određenih svetkovina, ali u zadnje vrijeme Perun mu je “ukrao” određene blagdane.<text:line-break/>
Nerijetko se uz njegovo ime u mitologiji spominje i ime Matuzu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10</meta:creation-date>
    <dc:creator>Generated</dc:creator>
    <dc:date>2026-09-13T17::09:10</dc:date>
    <dc:language>en-US</dc:language>
    <meta:editing-cycles>1</meta:editing-cycles>
    <meta:editing-duration>PT0S</meta:editing-duration>
    <dc:title>en:lore:bozanstva:oluja:talos</dc:title>
  </office:meta>
</office:document-meta>
</file>