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priroda"/><text:bookmark-start text:name="__RefHeading___nature_1"/><text:bookmark-start text:name="nature"/>Nature<text:bookmark-end text:name="__RefHeading___nature_1"/><text:bookmark-end text:name="natur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priroda:beory" text:style-name="Internet_20_link" text:visited-style-name="Visited_20_Internet_20_Link">Beory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</text:p>
                </table:table-cell>
                <table:table-cell office:value-type="string" table:style-name="tablecell">
                  <text:p text:style-name="tablealignleft">Agrokulture, kiše i divljine  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</text:p>
                </table:table-cell>
                <table:table-cell office:value-type="string" table:style-name="tablecell">
                  <text:p text:style-name="tablealignleft">Zlatni novčić sa njenim likom  <text:line-break/>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priroda:veles" text:style-name="Internet_20_link" text:visited-style-name="Visited_20_Internet_20_Link">Veles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Podzemlja, glazbe i smicalic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, Tama i Kaos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Lira unutar obrnutog trokut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priroda:lada" text:style-name="Internet_20_link" text:visited-style-name="Visited_20_Internet_20_Link">Lada</text:a></text:span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Proljeća i žetv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 i Život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Drvo trešnje uokvireno pleterom žit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priroda:waukeen" text:style-name="Internet_20_link" text:visited-style-name="Visited_20_Internet_20_Link">Waukeen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</text:p>
                </table:table-cell>
                <table:table-cell office:value-type="string" table:style-name="tablecell">
                  <text:p text:style-name="tablealignleft">Lova, doma i zajednice</text:p>
                </table:table-cell>
              </table:table-row>
              <table:table-row>
                <table:table-cell office:value-type="string" table:style-name="tablecell">
                  <text:p text:style-name="tablealignleft">Panteon:</text:p>
                </table:table-cell>
                <table:table-cell office:value-type="string" table:style-name="tablecell">
                  <text:p text:style-name="tablealignleft">Priroda i Smrt</text:p>
                </table:table-cell>
              </table:table-row>
              <table:table-row>
                <table:table-cell office:value-type="string" table:style-name="tablecell">
                  <text:p text:style-name="tablealignleft">Simbol:</text:p>
                </table:table-cell>
                <table:table-cell office:value-type="string" table:style-name="tablecell">
                  <text:p text:style-name="tablealignleft"> Strijela napeta u luku napravljenog od jelenjih rogova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priroda:procan" text:style-name="Internet_20_link" text:visited-style-name="Visited_20_Internet_20_Link">Procan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Zračnih životinja i pomorskih vjetrova    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 i Oluj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Galeb koji nosi kompas 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priroda:ehlonna" text:style-name="Internet_20_link" text:visited-style-name="Visited_20_Internet_20_Link">Ehlonna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Prirodnih katastrofa, invazivnih vrsta životinja i biljak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Rog jednorog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priroda:melora" text:style-name="Internet_20_link" text:visited-style-name="Visited_20_Internet_20_Link">Melora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Morske faune i flor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Školjka na valu 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en:lore:bozanstva:rad:obad_hai" text:style-name="Internet_20_link" text:visited-style-name="Visited_20_Internet_20_Link">Obad-Hai</text:a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</text:p>
                </table:table-cell>
                <table:table-cell office:value-type="string" table:style-name="tablecell">
                  <text:p text:style-name="tablealignleft">Usjeva i poljoprivrede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ad i Priroda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unakrsni srp i žito ili srp i čekić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smrt:morana" text:style-name="Internet_20_link" text:visited-style-name="Visited_20_Internet_20_Link">Morana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:</text:p>
                </table:table-cell>
                <table:table-cell office:value-type="string" table:style-name="tablecell">
                  <text:p text:style-name="tablealignleft"> Death, cold, and winter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 Death, Nature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 Black ring with white borders. Quite often a snowflake is found inside the ring.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en:lore:bozanstva:smrt:raven_queen" text:style-name="Internet_20_link" text:visited-style-name="Visited_20_Internet_20_Link">Raven Queen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dess:</text:p>
                </table:table-cell>
                <table:table-cell office:value-type="string" table:style-name="tablecell">
                  <text:p text:style-name="tablealignleft">Death, winter, and ruin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Death, Nature, Darkness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White porcelain mask with a raven's beak, sometimes just a white porcelain mask with raven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en:lore:bozanstva:tama:zehir" text:style-name="Internet_20_link" text:visited-style-name="Visited_20_Internet_20_Link">Zehir</text:a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God of:</text:p>
                </table:table-cell>
                <table:table-cell office:value-type="string" table:style-name="tablecell">
                  <text:p text:style-name="tablealignleft"> The Underworld, Reptiles, and Fungi</text:p>
                </table:table-cell>
              </table:table-row>
              <table:table-row>
                <table:table-cell office:value-type="string" table:style-name="tablecell">
                  <text:p text:style-name="tablealignleft">Pantheon:</text:p>
                </table:table-cell>
                <table:table-cell office:value-type="string" table:style-name="tablecell">
                  <text:p text:style-name="tablealignleft"> Darkness and Nature</text:p>
                </table:table-cell>
              </table:table-row>
              <table:table-row>
                <table:table-cell office:value-type="string" table:style-name="tablecell">
                  <text:p text:style-name="tablealignleft">Symbol:</text:p>
                </table:table-cell>
                <table:table-cell office:value-type="string" table:style-name="tablecell">
                  <text:p text:style-name="tablealignleft"> A black curled serpent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 <text:a xlink:type="simple" xlink:href="http://rumwiki.duckdns.org/doku.php?id=en:lore:bozanstva:zivot:vesna" text:style-name="Internet_20_link" text:visited-style-name="Visited_20_Internet_20_Link">Vesna</text:a><text:line-break/> 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Plodnosti svih živih bića kako faune toako i flore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Život i Priroda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grančica sa dva lista ili trudna žena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08</meta:creation-date>
    <dc:creator>Generated</dc:creator>
    <dc:date>2026-09-13T14::26:08</dc:date>
    <dc:language>en-US</dc:language>
    <meta:editing-cycles>1</meta:editing-cycles>
    <meta:editing-duration>PT0S</meta:editing-duration>
    <dc:title>en:lore:bozanstva:priroda</dc:title>
  </office:meta>
</office:document-meta>
</file>