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priroda:ehlonna"/><text:bookmark-start text:name="__RefHeading___ehlonna_1"/><text:bookmark-start text:name="ehlonna"/>Ehlonna<text:bookmark-end text:name="__RefHeading___ehlonna_1"/><text:bookmark-end text:name="ehlonna"/></text:h>
      <table:table table:style-name="Table">
        <table:table-column/>
        <table:table-column/>
        <table:table-row/>
        <table:table-row>
          <table:table-cell office:value-type="string" table:style-name="tablecell">
            <text:p text:style-name="tablealignleft">Božica:</text:p>
          </table:table-cell>
          <table:table-cell office:value-type="string" table:style-name="tablecell">
            <text:p text:style-name="tablealignleft">Prirodnih katastrofa, invazivnih vrsta životinja i biljaka</text:p>
          </table:table-cell>
        </table:table-row>
        <table:table-row>
          <table:table-cell office:value-type="string" table:style-name="tablecell">
            <text:p text:style-name="tablealignleft">Panteon:</text:p>
          </table:table-cell>
          <table:table-cell office:value-type="string" table:style-name="tablecell">
            <text:p text:style-name="tablealignleft">Priroda</text:p>
          </table:table-cell>
        </table:table-row>
        <table:table-row>
          <table:table-cell office:value-type="string" table:style-name="tablecell">
            <text:p text:style-name="tablealignleft">Simbol:</text:p>
          </table:table-cell>
          <table:table-cell office:value-type="string" table:style-name="tablecell">
            <text:p text:style-name="tablealignleft">Rog jednoroga</text:p>
          </table:table-cell>
        </table:table-row>
      </table:table>
      <text:p text:style-name="Text_20_body">Jedna od najprepoznatljivijih božica uopće, Ehlonna odbija biti samo božicom prirode, već se prikazuje kao utjelovljenje prirode. Samim time mišljenja je da na njoj da definira svoju prirodu po volji, bez obzira na postojeće ekosustave. Neki bogovi to zovu ne pririodnim, ona to zove evolucijom i krugom života; ponekad stara šuma mora izgorjeti da bi mlade biljke mogle rasti.</text:p>
      <text:p text:style-name="Text_20_body">Glavna uloga ove božice prirode je upravo uništavanje prirode. Zbog toga ulazi u ponekad čak i nasilne sukobe sa ostalim bogovima prirode koji su mišljenja da prirodu treba očuvati kakva je. Iako je pri dnu domene po snazi, njena savezništva sa nekim bogovima kaosa i oluje čine je opasnim protivnikom. </text:p>
      <text:p text:style-name="Text_20_body">Izgleda kao Crni, potpuno okrugli kamen sa staklenim odsjajem. Oko nje raste bujna priroda, a oko te bujne prirode teče užarena lava. Njena manifestacija je kroz cijelu njenu okolinu te ovisno o raspoloženju izmjenjuje se debljina sloja prirode ili sloja lave.</text:p>
      <text:p text:style-name="Text_20_body">U mitologiji ne nalazimo ju često. U mitovima u kojima se pojavljuje često joj se ne pridaje epitet božice zbog njenog netipičnog izgleda. Tako postoje mitovi da je ona zapravo samo magični artefakt ili glasnogovornik nekog od bogova kaosa.</text:p>
      <text:p text:style-name="Text_20_body">Ehlonna privlači vrlo različite tipove ljudi u svoju vjeru. Može se naći sve od zaluđenih kultova dediciranih njenoj kaotičnoj strani do šumara i farmera koji razumiju potrebu za napretkom, čak i u prirodi. Njeni svećenici često skrivaju njene crkve radi straha od odmazde drugih bogova prirode.</text:p>
      <text:p text:style-name="Text_20_body">Osim samih prirodnih katastrofa ona je i božica invazivnih vrsta. Tu je titulu dobila zbog svoje ljubavi prema eksperimentiranju sa ekosustavima.
Nakon što uništi neki ekosustav, ona nadgleda izgradnju novog, ali uvijek ubacuje u njega vrste koje se njoj čine zanimljive ili lijepe u tom krajoliku. Nažalost te vrste ne samo da nekad nisu dobro prilagođene za život u novoj okolini, već nekad nisu prikladne ni za taj planet općenit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1:36</meta:creation-date>
    <dc:creator>Generated</dc:creator>
    <dc:date>2026-09-13T18::51:36</dc:date>
    <dc:language>en-US</dc:language>
    <meta:editing-cycles>1</meta:editing-cycles>
    <meta:editing-duration>PT0S</meta:editing-duration>
    <dc:title>en:lore:bozanstva:priroda:ehlonna</dc:title>
  </office:meta>
</office:document-meta>
</file>