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lore:bozanstva:priroda:veles"/><text:bookmark-start text:name="__RefHeading___veles_1"/><text:bookmark-start text:name="veles"/>Veles<text:bookmark-end text:name="__RefHeading___veles_1"/><text:bookmark-end text:name="veles"/></text:h>
      <table:table table:style-name="Table">
        <table:table-column/>
        <table:table-column/>
        <table:table-row/>
        <table:table-row>
          <table:table-cell office:value-type="string" table:style-name="tablecell">
            <text:p text:style-name="tablealignleft">Bog:</text:p>
          </table:table-cell>
          <table:table-cell office:value-type="string" table:style-name="tablecell">
            <text:p text:style-name="tablealignleft">Podzemlja, glazbe i smicalica</text:p>
          </table:table-cell>
        </table:table-row>
        <table:table-row>
          <table:table-cell office:value-type="string" table:style-name="tablecell">
            <text:p text:style-name="tablealignleft">Panteon:</text:p>
          </table:table-cell>
          <table:table-cell office:value-type="string" table:style-name="tablecell">
            <text:p text:style-name="tablealignleft">Priroda, Tama i Kaos</text:p>
          </table:table-cell>
        </table:table-row>
        <table:table-row>
          <table:table-cell office:value-type="string" table:style-name="tablecell">
            <text:p text:style-name="tablealignleft">Simbol:</text:p>
          </table:table-cell>
          <table:table-cell office:value-type="string" table:style-name="tablecell">
            <text:p text:style-name="tablealignleft">Lira unutar obrnutog trokuta</text:p>
          </table:table-cell>
        </table:table-row>
        <table:table-row>
          <table:table-cell office:value-type="string" table:style-name="tablecell">
            <text:p text:style-name="tablealignleft">Aspekti:</text:p>
          </table:table-cell>
          <table:table-cell office:value-type="string" table:style-name="tablecell">
            <text:p text:style-name="tablealignleft"> Indulgence, Abomination, Swarm, Trickery</text:p>
          </table:table-cell>
        </table:table-row>
      </table:table>
      <text:p text:style-name="Text_20_body">Ovaj vrlo stari bog nosi čast titule najstarijeg boga prirode. Originalno samo bog prirode i smicalica, sa pojavljivanjem drugih bogova u panteonu specijalizira se za podzemlje te ostale dijelove prirode obično odbačene ili zaboravljene od strane ostalih božanstva.
Također sa razvitkom kreacija na Obliviscituru, uz Mistrinu pomoć donosi im glazbu te ga nazivaju ocem bardova.</text:p>
      <text:p text:style-name="Text_20_body">Ovo božanstvo u pravilu pokušava ostati na bar neutralnim odnosima sa ostatkom panteona, ali ne krije da mnogima od njih zamjera njihovu izbirljivost oko toga koje dijelove prirode treba očuvati. Također, mnogi bogovi ne prihvaćaju olako njegove šale i spačke čime pomalo kontradiktorno daljnje narušava odnose.
Pretpostavlja se da je nekad postojala zavada Velesa sa Perunovim prethodnikom oko neke smicalice. Čini se da je uz ime, Perun naslijedio i ovu zavadu jer ne prestaje biti meta Velesovih šala.</text:p>
      <text:p text:style-name="Text_20_body">Izgleda poput ogromnog crva ružičaste kože sa rijetkim crnim dlačicama. Ima potpuno okrugla usta puna nebrojenih sitnih oštrih zubiju. Osim ustiju, lice mu nema nikakve druge prepoznatljive dijelove. Tijelo mu je podijeljeno u tisuće članaka podijeljeno na tri cjeline: glavu, sredinu i zadak.</text:p>
      <text:p text:style-name="Text_20_body">U mitologiji često dobiva negativnu konotaciju kao zlikovca koji spačkama radi prepreke junaku legende. Također česti su spomeni njegovih sukoba sa Gromovnikom gdje ga se prikazuje kao prepredenom zmijom među korijenjem, skriven od neba. Za razliku od pisane riječi, usmena predaja prikazuje ga u drugačijem svjetlu. Mnoge pjesme pričaju o skrivenom pokrovitelju glazbenika te mističnim putujućem zabavljaču koji koristi šume i planine kao svoja glazbala.</text:p>
      <text:p text:style-name="Text_20_body">Ovaj bog dobiva moć ne samo od štovatelja, već i štovatelja svojih podanika. Svako slavlje i aplauz koje njegovi podanici ostvare direktno ga hrane. Podanici mu se uglavnom mole za slavu ili bogatstvo. Takve molitve ponekad i usliša, često kroz uzajamni dogovor na pustom raskrižju.  Lovci i druidi mu se rijetko mole, sa iznimkom onih koji koriste njegove štićenike poput kukaca, gljiva, sluzi i ostalih netipične flore i faune. Takvi “čudaci” uvijek mogu očekivati njegov blagoslov.</text:p>
      <text:p text:style-name="Text_20_body">Veles se smatra jednim od najzaslužnijih bogova za kreiranje Mistre. Također, neki mlađi bogovi smatraju da je vraćanje Mistril kao Mistre umjesto u originalnom obliku bila samo još jedna njegova smicalica, optužba koja Veles ne prihvaća olak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9::39:10</meta:creation-date>
    <dc:creator>Generated</dc:creator>
    <dc:date>2026-09-13T19::39:10</dc:date>
    <dc:language>en-US</dc:language>
    <meta:editing-cycles>1</meta:editing-cycles>
    <meta:editing-duration>PT0S</meta:editing-duration>
    <dc:title>en:lore:bozanstva:priroda:veles</dc:title>
  </office:meta>
</office:document-meta>
</file>