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ad"/><text:bookmark-start text:name="__RefHeading___rad_1"/><text:bookmark-start text:name="rad"/>Rad<text:bookmark-end text:name="__RefHeading___rad_1"/><text:bookmark-end text:name="rad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kurtulmak" text:style-name="Internet_20_link" text:visited-style-name="Visited_20_Internet_20_Link">Kurtulmak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Zamki, rudarenja i preživljav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lje u krugu run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slava" text:style-name="Internet_20_link" text:visited-style-name="Visited_20_Internet_20_Link">Slav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maknuća i oslobađanja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zlatna ili srebrna zvijezda (20 na više krakova)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obad_hai" text:style-name="Internet_20_link" text:visited-style-name="Visited_20_Internet_20_Link">Obad-Hai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Usjeva i poljoprivred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Prirod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unakrsni srp i žito ili srp i čekić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saint_cuthbert" text:style-name="Internet_20_link" text:visited-style-name="Visited_20_Internet_20_Link">Saint Cuthbert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litik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ad, Znanje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sa zadebljanim krajevima i krugom u sredini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voloska" text:style-name="Internet_20_link" text:visited-style-name="Visited_20_Internet_20_Link">Volosk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vih radnih bić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Bakreni vol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t:bane" text:style-name="Internet_20_link" text:visited-style-name="Visited_20_Internet_20_Link">Bane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Sukoba, osvajanja i opresi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Tama i Rad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 Crni dlan sa spojenim prstima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31</meta:creation-date>
    <dc:creator>Generated</dc:creator>
    <dc:date>2026-09-13T16::19:31</dc:date>
    <dc:language>en-US</dc:language>
    <meta:editing-cycles>1</meta:editing-cycles>
    <meta:editing-duration>PT0S</meta:editing-duration>
    <dc:title>en:lore:bozanstva:rad</dc:title>
  </office:meta>
</office:document-meta>
</file>