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d:obad_hai"/><text:bookmark-start text:name="__RefHeading___obad-hai_1"/><text:bookmark-start text:name="obad-hai"/>Obad-Hai<text:bookmark-end text:name="__RefHeading___obad-hai_1"/><text:bookmark-end text:name="obad-hai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Usjeva i poljoprivred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 i Priroda 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unakrsni srp i žito ili srp i čekić</text:p>
          </table:table-cell>
        </table:table-row>
      </table:table>
      <text:p text:style-name="Text_20_body">Bog poljoprivrede, lova, stočarstva, drvosječe i svih drugih aktivnosti civilizacije nad prirodom.<text:line-break/>
Također je bog časnog, teškog i kolektivnog rada.<text:line-break/>
Iako nije bog politike, njegov simbol čini se popularan među revolucionarnim pokretima.</text:p>
      <text:p text:style-name="Text_20_body">Ovaj bog preferira ne koristiti vizualni prikaz, već se manifestira kao beztjelesni glas. Taj glas obično proizlazi iz obližnjeg alata. <text:line-break/>
U folkoloru gdje poprimi oblik, to obično bude prikaz osobe kojoj se obraća. Često sa dodatnim simbolima svog božanstva i radničkoj, jednostavnoj odjeći.</text:p>
      <text:p text:style-name="Text_20_body">Svečanici ovog boga često vjeruju da se ovog boga najbolje štuje radom, a ne molitvom. U tu svrhu koriste opsežne planove radova koji se protežu godinama, osobito su popularne takozvane “petoljetke”. <text:line-break/>
Za svoju nagradu, često dobivaju moći koji im omogućuju veću vještinu u svojim zanatima te ograničenu manipulaciju emocijama kod drugih, sve u svrhu timskog rada i poboljšanja morala naravno.<text:line-break/>
Obadova Crkva je jedinstvena po tome da u njoj ne postoji crkvena hijerarhija - svi su vjernici jednaki. </text:p>
      <text:p text:style-name="Text_20_body">U folkloru se rijetko spominje njegovo direktno djelovanje već on djeluje isključivo kroz svoje podanike. Za sebe govori da je on inspiracija i stanje uma, a ne akter.<text:line-break/>
Iz tog razloga određeni svetci ove vjere se štuju skoro pa kao zasebna božanstva. Naziva ih se duhovnim ili narodnim herojima.<text:line-break/>
Neki od najpoznatijih heroja su Jozef Vishkanyovič Staljin, Vladimir Iljič Leshyn i Lav Trotsky-Tengič.</text:p>
      <text:p text:style-name="Text_20_body">Postoji kult ovog boga koji vjeruje da je on ciklični bog. Svako proljeće on nikne iz zemlje kao mladić. U ljeto odrasta u muškarca. Na jesen ponovo stari, ovaj put u skromnog starca. <text:line-break/>
Kada dođe zime, Morana ga sasječe i objesi sa svete jelke. Krajem zime Beory zakopa njegovo truplo iz kojeg će na proljeće ponovo niknuti Obad-Ha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0</meta:creation-date>
    <dc:creator>Generated</dc:creator>
    <dc:date>2026-09-13T17::58:40</dc:date>
    <dc:language>en-US</dc:language>
    <meta:editing-cycles>1</meta:editing-cycles>
    <meta:editing-duration>PT0S</meta:editing-duration>
    <dc:title>en:lore:bozanstva:rad:obad_hai</dc:title>
  </office:meta>
</office:document-meta>
</file>