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lore:bozanstva:rad:saint_cuthbert"/><text:bookmark-start text:name="__RefHeading___saint_cuthbert_1"/><text:bookmark-start text:name="saint_cuthbert"/>Saint Cuthbert<text:bookmark-end text:name="__RefHeading___saint_cuthbert_1"/><text:bookmark-end text:name="saint_cuthbert"/></text:h>
      <table:table table:style-name="Table">
        <table:table-column/>
        <table:table-column/>
        <table:table-row/>
        <table:table-row>
          <table:table-cell office:value-type="string" table:style-name="tablecell">
            <text:p text:style-name="tablealignleft">Bog:</text:p>
          </table:table-cell>
          <table:table-cell office:value-type="string" table:style-name="tablecell">
            <text:p text:style-name="tablealignleft"> Politike</text:p>
          </table:table-cell>
        </table:table-row>
        <table:table-row>
          <table:table-cell office:value-type="string" table:style-name="tablecell">
            <text:p text:style-name="tablealignleft">Panteon:</text:p>
          </table:table-cell>
          <table:table-cell office:value-type="string" table:style-name="tablecell">
            <text:p text:style-name="tablealignleft"> Rad, Znanje i Red</text:p>
          </table:table-cell>
        </table:table-row>
        <table:table-row>
          <table:table-cell office:value-type="string" table:style-name="tablecell">
            <text:p text:style-name="tablealignleft">Simbol:</text:p>
          </table:table-cell>
          <table:table-cell office:value-type="string" table:style-name="tablecell">
            <text:p text:style-name="tablealignleft"> Križ sa zadebljanim krajevima i krugom u sredini</text:p>
          </table:table-cell>
        </table:table-row>
      </table:table>
      <text:p text:style-name="Text_20_body">Saint Cuthbert je bog reda i politike. Veliki je zagovornik pravde, altruizma i dobročinstva. On potiče svoje podanike na dobronamjerno djelovanje u svakoj prilici. Lijenost i apatija za njega su užasni grijesi.</text:p>
      <text:p text:style-name="Text_20_body">Cuthbert je dobar prijatelj bogova Pelora i Raoa. Upravo zato što su oni vladari svojih panteona mnogi ga optužuju da su to samo politička prijateljstva.<text:line-break/>
On je ujedno i neprijatelj Vecne i Banea zbog njihovih dogmi.<text:line-break/>
Također ima rivalstvo s Pholtusom, ali nije sukobljen s njim. Ovdje se jednostavno radi o drugačijim pogledima na redi i sudbinu.</text:p>
      <text:p text:style-name="Text_20_body">Ovaj bog preferira uopće se ne prikazivati svojim vjernicima već komunicira indirektno. U rijetkim slučajevim preuzima ulogu glasa savijesti. <text:line-break/>
Njegovi avatari često imaju fizički oblik bića i predmeta koji pokazuju starost i istrošenost, ali ne i slabost. Bilo to “plemenito” sijedi ljudoliki avatari ili oživljeni predmeti velebne izrade, ali sa očitim znakovima starosti.</text:p>
      <text:p text:style-name="Text_20_body">Ovaj bog se može ponositi sa jednim od najuređenijih svećanstva. Njegova sveta knjiga je dugačka samo 30ak strana i zove se “Sveta knjiga zdravog razuma”.<text:line-break/>
Uz jednostavnu religiju, svećanstvo ovog boga ima zaseban red svećanstva kojemu je jedina uloga pobrinuti se za unificiranost ove religije te da se ostalo svećanstvo pravilno drži vjerovanja.<text:line-break/>
Svećanici ovog boga često imaju moći magičnog ovjeravanja dogovora i ugovora kao i ograničenog upravljanja svojom srećom/sudbinom u korist svojih ciljeva.</text:p>
      <text:p text:style-name="Text_20_body">U folkloru često se spominje kao lutajući starac poderane odjeće koji pomaže ljudima kuda prođe. Njegova pomoć uvijek dolazi u obliku savijeta ili poticanja zajednice na pomoć pojedincu ili sami sebi. Ukoliko vlast zajednice je izvor problema, zna pomoći direktnije u podizanju aspiracija za promjenom.</text:p>
      <text:p text:style-name="Text_20_body">Upravo zbog uređenosti ove religije, hereze i kultovi ovoga bogu su rjeđi, ali utjecajni naspram onih u ostalim religijama. <text:line-break/>
Dobre namjere lako završe loše i to se pokazalo osobito u povijesti kroz neke od agresivnijih ogranaka ove religije.<text:line-break/>
“Zvijezdonoše” su trenutno aktivnik ogranak ove religije koji se odcijepio u zasebnu organizaciju. Oni vjeruju da je dužnost svih ljudi da učine ispravnu stvar, neovisno o potrebnoj žrtvi. To je dovelo do povećanog broja terorista, samoubojica i sličnih esktremista uvjerenih da pravedan cilj opravdava sredstva.<text:line-break/>
Oni vjeruju da je Saint bio smrtnik na nekom drugom planetu prije nego se uzdignuo u božanstvo kroz vjeru u nekog drugog bog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20:19</meta:creation-date>
    <dc:creator>Generated</dc:creator>
    <dc:date>2026-09-13T16::20:19</dc:date>
    <dc:language>en-US</dc:language>
    <meta:editing-cycles>1</meta:editing-cycles>
    <meta:editing-duration>PT0S</meta:editing-duration>
    <dc:title>en:lore:bozanstva:rad:saint_cuthbert</dc:title>
  </office:meta>
</office:document-meta>
</file>