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rad:voloska"/><text:bookmark-start text:name="__RefHeading___voloska_1"/><text:bookmark-start text:name="voloska"/>Voloska<text:bookmark-end text:name="__RefHeading___voloska_1"/><text:bookmark-end text:name="voloska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žica:</text:p>
          </table:table-cell>
          <table:table-cell office:value-type="string" table:style-name="tablecell">
            <text:p text:style-name="tablealignleft"> Svih radnih bić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ad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Bakreni vo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3</meta:creation-date>
    <dc:creator>Generated</dc:creator>
    <dc:date>2026-09-13T18::52:43</dc:date>
    <dc:language>en-US</dc:language>
    <meta:editing-cycles>1</meta:editing-cycles>
    <meta:editing-duration>PT0S</meta:editing-duration>
    <dc:title>en:lore:bozanstva:rad:voloska</dc:title>
  </office:meta>
</office:document-meta>
</file>