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lore:bozanstva:rat"/><text:bookmark-start text:name="__RefHeading___rat_1"/><text:bookmark-start text:name="rat"/>Rat<text:bookmark-end text:name="__RefHeading___rat_1"/><text:bookmark-end text:name="rat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davor" text:style-name="Internet_20_link" text:visited-style-name="Visited_20_Internet_20_Link">Davor/ARES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Časnog obračuna i rata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Sedam ukriženih mačeva na crvenom štitu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hextor" text:style-name="Internet_20_link" text:visited-style-name="Visited_20_Internet_20_Link">Hextor</text:a></text:span> 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Poginulih ratnika i liječenja ratnih rana.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Smrt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Čekić sa bijelom aureolom oko glave.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bane" text:style-name="Internet_20_link" text:visited-style-name="Visited_20_Internet_20_Link">Bane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Sukoba, osvajanja i opresije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, Tama i Rad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Simbol:   </text:p>
                </table:table-cell>
                <table:table-cell office:value-type="string" table:style-name="tablecell">
                  <text:p text:style-name="tablealignleft"> Crni dlan sa spojenim prstima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span text:style-name="Strong_20_Emphasis"><text:a xlink:type="simple" xlink:href="http://rumwiki.duckdns.org/doku.php?id=hr:lore:bozanstva:rat:svantevid" text:style-name="Internet_20_link" text:visited-style-name="Visited_20_Internet_20_Link">Svantevid</text:a></text:span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 </text:p>
                </table:table-cell>
                <table:table-cell office:value-type="string" table:style-name="tablecell">
                  <text:p text:style-name="tablealignleft">Ratnog špijuniranja i gatanja <text:line-break/> </text:p>
                </table:table-cell>
              </table:table-row>
              <table:table-row>
                <table:table-cell office:value-type="string" table:style-name="tablecell">
                  <text:p text:style-name="tablealignleft">Panteon:    </text:p>
                </table:table-cell>
                <table:table-cell office:value-type="string" table:style-name="tablecell">
                  <text:p text:style-name="tablealignleft">Rat i Znanje<text:line-break/>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mpas s ucrtanim bojnim rogom u sredini  </text:p>
                </table:table-cell>
              </table:table-row>
            </table:table>
          </table:table-cell>
          <table:table-cell office:value-type="string" table:style-name="tablecell">
            <table:table table:style-name="Table">
              <table:table-column/>
              <table:table-column/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kurtulmak" text:style-name="Internet_20_link" text:visited-style-name="Visited_20_Internet_20_Link">Kurtulmak</text:a> 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g:       </text:p>
                </table:table-cell>
                <table:table-cell office:value-type="string" table:style-name="tablecell">
                  <text:p text:style-name="tablealignleft">Zamki, rudarenja i preživljavanja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kolje u krugu runa   </text:p>
                </table:table-cell>
              </table:table-row>
              <table:table-row>
                <table:table-cell office:value-type="string" table:style-name="tablecell" table:number-columns-spanned="2">
                  <text:p text:style-name="tablealigncenter">  <text:a xlink:type="simple" xlink:href="http://rumwiki.duckdns.org/doku.php?id=hr:lore:bozanstva:rad:slava" text:style-name="Internet_20_link" text:visited-style-name="Visited_20_Internet_20_Link">Slava</text:a>  </text:p>
                </table:table-cell>
                <table:covered-table-cell/>
              </table:table-row>
              <table:table-row>
                <table:table-cell office:value-type="string" table:style-name="tablecell">
                  <text:p text:style-name="tablealignleft">Božica:    </text:p>
                </table:table-cell>
                <table:table-cell office:value-type="string" table:style-name="tablecell">
                  <text:p text:style-name="tablealignleft">Promaknuća i oslobađanja     </text:p>
                </table:table-cell>
              </table:table-row>
              <table:table-row>
                <table:table-cell office:value-type="string" table:style-name="tablecell">
                  <text:p text:style-name="tablealignleft">Panteon:   </text:p>
                </table:table-cell>
                <table:table-cell office:value-type="string" table:style-name="tablecell">
                  <text:p text:style-name="tablealignleft">Rad i Rat<text:line-break/>    </text:p>
                </table:table-cell>
              </table:table-row>
              <table:table-row>
                <table:table-cell office:value-type="string" table:style-name="tablecell">
                  <text:p text:style-name="tablealignleft">Simbol:    </text:p>
                </table:table-cell>
                <table:table-cell office:value-type="string" table:style-name="tablecell">
                  <text:p text:style-name="tablealignleft">zlatna ili srebrna zvijezda (20 na više krakova)  </text:p>
                </table:table-cell>
              </table:table-row>
            </table:table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0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row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18::50:41</meta:creation-date>
    <dc:creator>Generated</dc:creator>
    <dc:date>2026-09-13T18::50:41</dc:date>
    <dc:language>en-US</dc:language>
    <meta:editing-cycles>1</meta:editing-cycles>
    <meta:editing-duration>PT0S</meta:editing-duration>
    <dc:title>en:lore:bozanstva:rat</dc:title>
  </office:meta>
</office:document-meta>
</file>