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rat:davor"/><text:bookmark-start text:name="__RefHeading___davor_ares_1"/><text:bookmark-start text:name="davor_ares"/>Davor (ARES)<text:bookmark-end text:name="__RefHeading___davor_ares_1"/><text:bookmark-end text:name="davor_ares"/></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Časnog obračuna i rata</text:p>
          </table:table-cell>
        </table:table-row>
        <table:table-row>
          <table:table-cell office:value-type="string" table:style-name="tablecell">
            <text:p text:style-name="tablealignleft">Panteon:</text:p>
          </table:table-cell>
          <table:table-cell office:value-type="string" table:style-name="tablecell">
            <text:p text:style-name="tablealignleft">Rat</text:p>
          </table:table-cell>
        </table:table-row>
        <table:table-row>
          <table:table-cell office:value-type="string" table:style-name="tablecell">
            <text:p text:style-name="tablealignleft">Simbol:</text:p>
          </table:table-cell>
          <table:table-cell office:value-type="string" table:style-name="tablecell">
            <text:p text:style-name="tablealignleft">Sedam ukriženih mačeva na crvenom štitu</text:p>
          </table:table-cell>
        </table:table-row>
      </table:table>
      <text:p text:style-name="Text_20_body">Rodio se kao bog krvoprolića i neprekidnog ratovanja. No ubrzo je postao zaštitnikom časnih ratnika. Ne slaže se sa preostalim bogovima rata, iz tog razloga često ratuje s njima. Zalaže se za pravednu borbu.</text:p>
      <text:p text:style-name="Text_20_body">Najsnažniji je bog u panteonu Rata. Ne smatra sebe onim koji započinje sukobe, već onim koji ih okončava. Njegova sposobnost predviđanja protivničkog pokreta nemjerljiva je. Sukob s drugim bogovima rata najčešće završi u njegovu korist.</text:p>
      <text:p text:style-name="Text_20_body">Tijelo mu je iskovano od čistog metala. Donji dio tijela nalik je životinjskom sa dvostrukim koljenom na nogama, od čega je prvo na krivu stranu. Umjesto stopala ima kopita oštra poput britve. Gornji dio tijela mu je nalik ljudskom izuzev njegovih četiri ruku. Na ramenima mu stoji glava sa sedam lica. Svako lice je izuzetno plosnato i nema niti emocija niti naznaka rasne pripadnosti. U jednoj ruci nosi koplje, u drugoj štit, a preostale dvije ili drži spojene dlanovima ispred sebe, ili prekrižene na leđima.</text:p>
      <text:p text:style-name="Text_20_body">U mitologiji, nakon Drugog doba njegov prikaz znatno se mijenja. Od mehaničkog stroja postaje sedmoglava zvijer. Prije odlaska u rat mnoge nacije zazivale su njegovo ime, a nerijetko su ga nacije zvale ARES (Army Robotic Eliminator System) što je bilo ugravirano na njegovim prsima. </text:p>
      <text:p text:style-name="Text_20_body">Podanici ovoga boga malobrojni su, no zato ne postoji vojska ovoga svijeta koja nije barem jednom molila Davora za pomoć. Ukoliko su namjere ratnika čiste, iskrene i pravedne, Davor će biti na njegovoj strani. Podanici koji cijeli svoj život slijede Davora nerijetko su poznati šampioni u arenama. Njihova vjera daje im bistrinu uma koja je potrebna za predviđanje protivničkog poteza.</text:p>
      <text:p text:style-name="Text_20_body">Smatra se kako su ga praljudi stvorili još za vrijeme Drugog doba kao golema koji je štitio grad.
Takva sumnja je opravdana iz razloga što su nedavno u ruševinama jednog drevnog grada pronađene
mnogobrojne slike upravo ovakvog stvorenja kako se bori protiv cijelih vojski.<text:line-break/>
U krugovima starješina postoji vjerovanje kako se partija šaha ne može odigrati skrivena od Davorovog pogled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8:27</meta:creation-date>
    <dc:creator>Generated</dc:creator>
    <dc:date>2026-09-13T14::28:27</dc:date>
    <dc:language>en-US</dc:language>
    <meta:editing-cycles>1</meta:editing-cycles>
    <meta:editing-duration>PT0S</meta:editing-duration>
    <dc:title>en:lore:bozanstva:rat:davor</dc:title>
  </office:meta>
</office:document-meta>
</file>