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rat:hextor"/><text:bookmark-start text:name="__RefHeading___hextor_1"/><text:bookmark-start text:name="hextor"/>Hextor<text:bookmark-end text:name="__RefHeading___hextor_1"/><text:bookmark-end text:name="hextor"/></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Poginulih ratnika i liječenja ratnih rana</text:p>
          </table:table-cell>
        </table:table-row>
        <table:table-row>
          <table:table-cell office:value-type="string" table:style-name="tablecell">
            <text:p text:style-name="tablealignleft">Panteon:</text:p>
          </table:table-cell>
          <table:table-cell office:value-type="string" table:style-name="tablecell">
            <text:p text:style-name="tablealignleft">Rat, Smrt</text:p>
          </table:table-cell>
        </table:table-row>
        <table:table-row>
          <table:table-cell office:value-type="string" table:style-name="tablecell">
            <text:p text:style-name="tablealignleft">Simbol:</text:p>
          </table:table-cell>
          <table:table-cell office:value-type="string" table:style-name="tablecell">
            <text:p text:style-name="tablealignleft">Čekić sa bijelom aureolom oko glave</text:p>
          </table:table-cell>
        </table:table-row>
      </table:table>
      <text:p text:style-name="Text_20_body">Rođen nakon božice Sarenrae te time drži titulu trećeg najstarijeg Boga u sveukupnom panteonu. Isprva je bio bog života, no s vremenom njegovi interesi su se promijenili. Zarazio se bolešću ratovanja. Postao je opsjednut konfliktom koji preraste u sukob nacija. Ubrzo se krenuo direktno uplitati u ratove za njegove šampione, no kako nije bio iskusan u borbi pomagao je liječenjem ozlijeđenih.</text:p>
      <text:p text:style-name="Text_20_body">Drugi bogovi rata mu se ismijavaju da je slabić i da se ne zna boriti no njegova snaga je u brojevima. Sve pokojne duše koje su ga slijedile za života ili su zazvale njegovu milost u bitci sada stoje uz njega kao vječni ratnici. Heroji zagrobnog života.</text:p>
      <text:p text:style-name="Text_20_body">Izgleda poput loxodona u bijelom oklopu sa crvenim i zlatnim detaljima. U jednoj ruci nosi ogromni malj zvan Silence breaker, u drugoj ruci drži lančić koji ima privjesak u obliku aure. U pratnji su mu dva vukolika stvorenja - Sundren bijeli vuk sa sedam repova i Opalt crni vuk sa pet repova. Jedan je od bogova koji se do dana današnjeg nerijetko spušta u Obliviscetur kako bi pomogao favoritima u ratu.</text:p>
      <text:p text:style-name="Text_20_body">U mitologiji je izuzetno često prikazivan kako liječi ranjene. Mnoge ratne pjesme spominju Hextora kao zaštitnika, no kada se čita mitologija protivnika Hextorovih favorita njegovo ime spominje se gađenjem. Ovisno o području iz kojeg dolaze, ljudi ili obožavaju ili mrze Hextora.</text:p>
      <text:p text:style-name="Text_20_body">Njegovi podanici izuzetno su mu odani. Paladini i klerici nerijetko će stajati uz njega do same smrti kada će biti prihvaćeni otvorenih ruku vječne barake. Snaga Hextora je direktno vezana uz broj njegovih podanika bilo živih ili mrtvih. Upravo iz tog razloga nije mu strano vraćanje strateških osoba u život.</text:p>
      <text:p text:style-name="Text_20_body">Kako je tijekom života prešao iz panteona Života u panteon Rata te se potom povezao s panteonom Smrti, njegova sveukupna prihvaćenost među bogovima je malena. Vide ga kao izuzetno nepredvidljivog i nekonstantnog Boga koji može promijeniti svoje mišljenje svakoga trena. Iz tog razloga pokušana su bila tri atentata na njega, sva tri su neuspješna.</text:p>
      <text:p text:style-name="Text_20_body">Boji se rata s Davorom. Smatra ga jedinim bogom koji ga može okončati u bilo kojem trenutku stane li mu na krivi žulj. Taj strah je razvio u trenutku kada je Davor krenuo prerastati Hextora u snazi. Hextor se suprotstavio i objavio rat, 24 sata kasnije ležao je pod njegovim kopljem i molio za milo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9::39:10</meta:creation-date>
    <dc:creator>Generated</dc:creator>
    <dc:date>2026-09-13T19::39:10</dc:date>
    <dc:language>en-US</dc:language>
    <meta:editing-cycles>1</meta:editing-cycles>
    <meta:editing-duration>PT0S</meta:editing-duration>
    <dc:title>en:lore:bozanstva:rat:hextor</dc:title>
  </office:meta>
</office:document-meta>
</file>