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rat:svantevid"/><text:bookmark-start text:name="__RefHeading___svantevid_1"/><text:bookmark-start text:name="svantevid"/>Svantevid<text:bookmark-end text:name="__RefHeading___svantevid_1"/><text:bookmark-end text:name="svantevid"/></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Ratnog špijuniranja i gatanja</text:p>
          </table:table-cell>
        </table:table-row>
        <table:table-row>
          <table:table-cell office:value-type="string" table:style-name="tablecell">
            <text:p text:style-name="tablealignleft">Panteon:</text:p>
          </table:table-cell>
          <table:table-cell office:value-type="string" table:style-name="tablecell">
            <text:p text:style-name="tablealignleft">Rat i Znanje</text:p>
          </table:table-cell>
        </table:table-row>
        <table:table-row>
          <table:table-cell office:value-type="string" table:style-name="tablecell">
            <text:p text:style-name="tablealignleft">Simbol:</text:p>
          </table:table-cell>
          <table:table-cell office:value-type="string" table:style-name="tablecell">
            <text:p text:style-name="tablealignleft">Kompas s ucrtanim bojnim rogom u sredini</text:p>
          </table:table-cell>
        </table:table-row>
      </table:table>
      <text:p text:style-name="Text_20_body">Originalno bog znanja, rano je podlegao iskušenju da iskoristi to znanje u vlastite svrhe. Ovaj vrlo stari, vrlo ponosan bog sam sebi je prorekao mjesto kralja panteona jednoga dana. Danas ovaj prorok i vidjelica koristi svoje sposobnosti primarno u ratne svrhe. Svantevidova predratna gatanja predmet su potražnje mnogih smrtnika, ali i bogova u slučaju među-božanskih bitki. Usluga koju ovaj bog nikad ne zaboravi kasnije naplatiti.</text:p>
      <text:p text:style-name="Text_20_body">Iako slab ratnik te rijetko štovan, ovaj bog se može pohvaliti nebrojenim bitkama na njegovom putu prema vrhu. Svantevidov ponos ga često gura u sukob s Davorom koji ga redovito pobjeđuje. Ipak uz pametno planiranje te savezništva s drugim ratnim bogovima on spomenute bitke nikad dovoljno jako gubi da ga ne može uskoro ponovo izazvati. Ne smatra sebe onim koji započinje sukobe, već onim koji sprječava buduće, puno gore sukobe. </text:p>
      <text:p text:style-name="Text_20_body">Goruće oko na nebu je najbolji opis ovog boga. Budno motreći Zemlju pod sobom, najočitiji znak života njegova oblika je zjenica koja poprima različite oblike. Okrugla je dok Svantevid gata ili proučava svojeg protivnika, Vodoravna je dok razmatra validne opcije za povlačenje, a okomita je kada se sprema napasti.
Možda se na prvu čini kao laka meta jer nije naoružan, no izgled vara. Njegova zjenica je ujedno portal za vojsku podanika koji su spremni braniti Svantevida do smrti. </text:p>
      <text:p text:style-name="Text_20_body">U mitologiji se rijetko spominje, ali uglavnom je prikazan kao svevideći, budno pazeći na svoje podanike i saveznike sa nebesa. Posebno ga se saziva prije bitaka za opstanak neke skupine, pogotovo od strane napadača ako mu je cilj priskrbiti resure za opstanak ili preventivno spriječiti jačanje protivnika. Također se i odaziva i na sazive potencijalnih saveznika, ali burno reagira na nepoštivanje takvih dogovora.</text:p>
      <text:p text:style-name="Text_20_body">Podanici ovog Boga poznati su po trgovanju informacijama te ambicioznim planovima koji često uključuju savezništva s drugim, većim organizacijama ili čak panteonima. Svantevid svojim podanicima često otkriva mutne djeliće budućnosti, a svojim najboljim ratnicima nudi najimpresivniju nagradu - obećanje da će čak i kao ratnici doživjeti starost zadovoljni svojom službom.</text:p>
      <text:p text:style-name="Text_20_body">Kompas na njegovom simbolu simbolizira njegov cilj da nadzire, ali i pokori sve 4 strane svijeta istodobno. Bojni rog simbolizira poziv svim saveznicima koji će doći na dan te velike bitk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8:46</meta:creation-date>
    <dc:creator>Generated</dc:creator>
    <dc:date>2026-09-13T17::08:46</dc:date>
    <dc:language>en-US</dc:language>
    <meta:editing-cycles>1</meta:editing-cycles>
    <meta:editing-duration>PT0S</meta:editing-duration>
    <dc:title>en:lore:bozanstva:rat:svantevid</dc:title>
  </office:meta>
</office:document-meta>
</file>