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red"/><text:bookmark-start text:name="__RefHeading___red_1"/><text:bookmark-start text:name="red"/>Red<text:bookmark-end text:name="__RefHeading___red_1"/><text:bookmark-end text:name="red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ed:rao" text:style-name="Internet_20_link" text:visited-style-name="Visited_20_Internet_20_Link">Rao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Pravde i zakonja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ed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Vaga iza koje je mač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ed:pholtus" text:style-name="Internet_20_link" text:visited-style-name="Visited_20_Internet_20_Link">Pholtus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azvježđa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ed i Svijetlo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edam krugova poslaganih u krug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ed:tyr" text:style-name="Internet_20_link" text:visited-style-name="Visited_20_Internet_20_Link">Tyr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</text:p>
                </table:table-cell>
                <table:table-cell office:value-type="string" table:style-name="tablecell">
                  <text:p text:style-name="tablealignleft">Sakrivenih pravilnosti</text:p>
                </table:table-cell>
              </table:table-row>
              <table:table-row>
                <table:table-cell office:value-type="string" table:style-name="tablecell">
                  <text:p text:style-name="tablealignleft">Panteon:  </text:p>
                </table:table-cell>
                <table:table-cell office:value-type="string" table:style-name="tablecell">
                  <text:p text:style-name="tablealignleft">Red</text:p>
                </table:table-cell>
              </table:table-row>
              <table:table-row>
                <table:table-cell office:value-type="string" table:style-name="tablecell">
                  <text:p text:style-name="tablealignleft">Simbol:   </text:p>
                </table:table-cell>
                <table:table-cell office:value-type="string" table:style-name="tablecell">
                  <text:p text:style-name="tablealignleft">Mandelbrotov niz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ed:teuta" text:style-name="Internet_20_link" text:visited-style-name="Visited_20_Internet_20_Link">Teuta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   </text:p>
                </table:table-cell>
                <table:table-cell office:value-type="string" table:style-name="tablecell">
                  <text:p text:style-name="tablealignleft">Sudbine i zaštite potrebitih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ed i Život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ubanja prekrivena valovima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oluja:talos" text:style-name="Internet_20_link" text:visited-style-name="Visited_20_Internet_20_Link">Talos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Uništavajućih jesenskih oluja te hladni zimski vjetrovi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Oko oluje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oluja:pagod" text:style-name="Internet_20_link" text:visited-style-name="Visited_20_Internet_20_Link">Pagod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Mirni proljetni povjetarac i tople ljetne never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unce sa udubinom u obliku Talosovog simbol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d:saint_cuthbert" text:style-name="Internet_20_link" text:visited-style-name="Visited_20_Internet_20_Link">Saint Cuthbert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Politike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</text:p>
                </table:table-cell>
                <table:table-cell office:value-type="string" table:style-name="tablecell">
                  <text:p text:style-name="tablealignleft">Rad, Znanje i Red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riž sa zadebljanim krajevima i krugom u sredini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znanje:aureon" text:style-name="Internet_20_link" text:visited-style-name="Visited_20_Internet_20_Link">Aureon</text:a><text:line-break/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Harmonije sunčevih sustava i godišnjih doba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Znanje i Red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Pješćani sat s četiri kruga, jedan lijevo jedan desno jedan ispred i jedan iza sata 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8</meta:creation-date>
    <dc:creator>Generated</dc:creator>
    <dc:date>2026-09-13T14::26:08</dc:date>
    <dc:language>en-US</dc:language>
    <meta:editing-cycles>1</meta:editing-cycles>
    <meta:editing-duration>PT0S</meta:editing-duration>
    <dc:title>en:lore:bozanstva:red</dc:title>
  </office:meta>
</office:document-meta>
</file>