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5a61cd0419b6a2b6be674de8b4a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ore:bozanstva:red:teuta"/><text:bookmark-start text:name="__RefHeading___teuta_1"/><text:bookmark-start text:name="teuta"/>Teuta<text:bookmark-end text:name="__RefHeading___teuta_1"/><text:bookmark-end text:name="teuta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able:table table:style-name="Table">
              <table:table-column/>
              <table:table-column/>
              <table:table-row/>
              <table:table-row>
                <table:table-cell office:value-type="string" table:style-name="tablecell" table:number-columns-spanned="2">
                  <text:p text:style-name="tablealigncenter">  <text:span text:style-name="Strong_20_Emphasis">Teuta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udbine i zaštite potrebitih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Život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prekrivena valovima</text:p>
                </table:table-cell>
              </table:table-row>
              <table:table-row>
                <table:table-cell office:value-type="string" table:style-name="tablecell">
                  <text:p text:style-name="tablealignleft">Aspekti:</text:p>
                </table:table-cell>
                <table:table-cell office:value-type="string" table:style-name="tablecell">
                  <text:p text:style-name="tablealignleft">Duty, Fate, Protection i Freedom</text:p>
                </table:table-cell>
              </table:table-row>
            </table:table>
          </table:table-cell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7.9375cm" style:rel-height="scale"><draw:image xlink:href="Pictures/045a61cd0419b6a2b6be674de8b4ab1d.jpg" xlink:type="simple" xlink:show="embed" xlink:actuate="onLoad"/></draw:frame></text:p>
          </table:table-cell>
        </table:table-row>
      </table:table>
      <text:p text:style-name="Text_20_body">Najnovije božanstvo. Iako rođena kao smrtnica ubila je manifestaciju boga <text:a xlink:type="simple" xlink:href="http://rumwiki.duckdns.org/doku.php?id=hr:lore:bozanstva:smrt:nerull" text:style-name="Internet_20_link" text:visited-style-name="Visited_20_Internet_20_Link">Nerulla</text:a> - čime je postala prva smrtnica koja je dosegla božanski status. Od tada ova božasntva su u konstantnom ratu.</text:p>
      <text:p text:style-name="Text_20_body">Legenda kaže da je <text:a xlink:type="simple" xlink:href="http://rumwiki.duckdns.org/doku.php?id=hr:lore:bozanstva:svijetlo:svarozic" text:style-name="Internet_20_link" text:visited-style-name="Visited_20_Internet_20_Link">Svarožić</text:a> jednom “prosvijetlio” jednu elficu u Starom svijetu nakon što ga je očarala. Njihov pomotak nije postao bog osobno, ali kroz svoju krv prenio je tu božansku iskru sve do svog dalekog potomka - <text:a xlink:type="simple" xlink:href="http://rumwiki.duckdns.org/doku.php?id=hr:5e:likovi:pcs:teuta" text:style-name="Internet_20_link" text:visited-style-name="Visited_20_Internet_20_Link">Teute Otok</text:a>. Upravo je ta iskra ono što je omogućilo Teuti da ubije nekadašnjeg boga smrti.</text:p>
      <text:p text:style-name="Text_20_body">Prikazuje se uglavnom kako je izgledala i tijekom života - samo uz česte promjene garderobe.
Kažu da uvijek uskladi bogatstvo svoje odijeće sa bogatsvom osobe kojoj se prikazuje - noseći sve od jednostavnih pletenih halja do esktravagantnih i draguljima obloženih oklopa.</text:p>
      <text:p text:style-name="Text_20_body">Ova božica je premlada da bi postojale folklorne legende o njoj. S druge strane urbanih mitova i legendi o njoj je bilo na pretek i prije njenog uznesenja. Većina takvih priča vrti se oko toga da je narator osobno vidio Teutu kako započinje neku barsku tučnjavu ili prazni želudac kraj ceste.</text:p>
      <text:p text:style-name="Text_20_body">Ova božica kaže da joj je cilj skupiti podanike primarno kako bi još bolje zaštitila one kojima treba njena pomoć. Istinitost te tvrdnje još se treba dokazati.<text:line-break/>
Njeno svećanstvo se uglavnom sastoje od paladina i tek rjeđe clerica - njena crkva stavlja djela ispred riječi. Posebno to ozbiljno shvaća red “lovaca noći” - skupina paladina koja se zaklela putovati svijetom i donositi božansku pravdu gdje i kome je potreno - osobito čudovištima kaosa.<text:line-break/>
Mole joj se zaposlenici tijela vlasti - donositelji reda, ali i siromašni i oni koji su patili zbog drugih. Njeni sljedbenici često rade rizične i nagle životne odluke uvjereni u božansku zaštitu i predodređenost sudbine.<text:line-break/>
Simbol joj je lubanja prekrivena valovima - simbolizira smrt Nerulla u posvećenom moru.</text:p>
      <text:p text:style-name="Text_20_body">Ova božica je vrlo vezana za planet na kojem se rodila, čak nazivajući sebe zaštitnicom tog planeta. Isto vrijedi i za grad <text:a xlink:type="simple" xlink:href="http://rumwiki.duckdns.org/doku.php?id=hr:mjesta:fantomski_otok:crnja_mura" text:style-name="Internet_20_link" text:visited-style-name="Visited_20_Internet_20_Link">Črnju Muru</text:a> gdje se nalazi njen avatar - lasica zvana Micek.</text:p>
      <text:p text:style-name="Text_20_body">Edikti: Očuvati red, štititi živote i podržati pravdu<text:line-break/>
Anatema: Stvoriti nemrtve, ubijati bez razloga, izbjegavati svoju dužno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06</meta:creation-date>
    <dc:creator>Generated</dc:creator>
    <dc:date>2026-09-13T17::58:06</dc:date>
    <dc:language>en-US</dc:language>
    <meta:editing-cycles>1</meta:editing-cycles>
    <meta:editing-duration>PT0S</meta:editing-duration>
    <dc:title>en:lore:bozanstva:red:teuta</dc:title>
  </office:meta>
</office:document-meta>
</file>