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ed:tyr"/><text:bookmark-start text:name="__RefHeading___tyr_1"/><text:bookmark-start text:name="tyr"/>Tyr<text:bookmark-end text:name="__RefHeading___tyr_1"/><text:bookmark-end text:name="tyr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Sakrivenih pravilnosti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Mandelbrotov niz</text:p>
          </table:table-cell>
        </table:table-row>
        <table:table-row>
          <table:table-cell office:value-type="string" table:style-name="tablecell">
            <text:p text:style-name="tablealignleft">Domena:</text:p>
          </table:table-cell>
          <table:table-cell office:value-type="string" table:style-name="tablecell">
            <text:p text:style-name="tablealignleft"> Cities, Perfection, Protection, Glyph</text:p>
          </table:table-cell>
        </table:table-row>
      </table:table>
      <text:p text:style-name="Text_20_body">Simbolizira repetitivnost, ponoviljivost, kada god pomisliomo da smo to već doživjeli ili da nam je svaki dan isti, upravo se Bog Tyr pobrinuo za to da tako i bude. Njegov utisak na Oblivisceturu je naoko neprimjetan, no svaki list raste prema njegovim pravilima, svaka pahulja snjega, svaka puževa kučica.<text:line-break/>
Svoj trag također je ostavio u polju arkane kroz umjetnost kreiranja ekscentričnih magičnih runa.</text:p>
      <text:p text:style-name="Text_20_body">Otac mnogih Bogova: Shar, Svarožić, Lada, Gromovnik… Većina djece je nastala kao utjelovljenje saveza sa nekim drugim bogom, obično radi očuvanja mira i reda. Na primjer, iz saveza sa Svantevidom u svrhu ograničavanja kaosa unutar domene Rata nastao je Svarožić.<text:line-break/>
Ovaj bog voli se mješati u drage panetone zbog čega je stekao mnoge neprijatelje, ali i saveznike.</text:p>
      <text:p text:style-name="Text_20_body">Ovo božanstvo se manifestira kroz fraktale. Izgleda kao ogromna nakupina crnih pahulja, na čijem krajevima su iste same te pahulje i tako od centralne velike pahulje do oku nevidljivih sithih pahulja koje se granaju u beskonačnost. Prikazuje se u bijeloj bespući bez ičega ili ikoga osim njega.</text:p>
      <text:p text:style-name="Text_20_body">U folkoru spominje se najčešće kao održavatelj zakletvi ili borac protiv kaosa. Postoji popularna legenda koja kaže da je Svantevid prorekao da na kraju svijeta Shar i Tyr će ubiti jedan drugoga u bitci. </text:p>
      <text:p text:style-name="Text_20_body">Njegovi štovatelji ga veličaju zbog navodne svepristunosti. Rao i Pholtus kreiraju napadne izračaje reda, ali kažu da je Tyr taj koji kreira sve uredne detalje u prirodi, ali i ljudskim kreacijama. Posebno ga štuju arhitekti koji tvrde da je upravo on čovjeku pružio urbano planiranje.<text:line-break/>
Svećanstvo se drži strogog pravila blagdana koji kroz godinu su raspoređeni u savršenom nizu.</text:p>
      <text:p text:style-name="Text_20_body">Tyr posjeduje Tyrfing - longsword koji je osobito ubitačan protiv kaotičnih stvorenja. Navodno ga je blagoslovila Sarenrae osobn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02</meta:creation-date>
    <dc:creator>Generated</dc:creator>
    <dc:date>2026-09-13T15::26:02</dc:date>
    <dc:language>en-US</dc:language>
    <meta:editing-cycles>1</meta:editing-cycles>
    <meta:editing-duration>PT0S</meta:editing-duration>
    <dc:title>en:lore:bozanstva:red:tyr</dc:title>
  </office:meta>
</office:document-meta>
</file>