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smrt"/><text:bookmark-start text:name="__RefHeading___death_1"/><text:bookmark-start text:name="death"/>Death<text:bookmark-end text:name="__RefHeading___death_1"/><text:bookmark-end text:name="death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smrt:morana" text:style-name="Internet_20_link" text:visited-style-name="Visited_20_Internet_20_Link">Moran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</text:p>
                </table:table-cell>
                <table:table-cell office:value-type="string" table:style-name="tablecell">
                  <text:p text:style-name="tablealignleft"> Death, cold, and winter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Death, Nature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Black ring with white borders. Quite often a snowflake is found inside the ring.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smrt:raven_queen" text:style-name="Internet_20_link" text:visited-style-name="Visited_20_Internet_20_Link">Raven Queen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</text:p>
                </table:table-cell>
                <table:table-cell office:value-type="string" table:style-name="tablecell">
                  <text:p text:style-name="tablealignleft">Death, winter, and ruin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Death, Nature, Darknes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White porcelain mask with a raven's beak, sometimes just a white porcelain mask with raven symbols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smrt:nerull" text:style-name="Internet_20_link" text:visited-style-name="Visited_20_Internet_20_Link">Nerull</text:a></text:span><text:line-break/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</text:p>
                </table:table-cell>
                <table:table-cell office:value-type="string" table:style-name="tablecell">
                  <text:p text:style-name="tablealignleft">Death and undeath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Death, Darknes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Skull from which black slime drips</text:p>
                </table:table-cell>
              </table:table-row>
              <table:table-row>
                <table:table-cell office:value-type="string" table:style-name="tablecell">
                  <text:p text:style-name="tablealignleft">Aspects:</text:p>
                </table:table-cell>
                <table:table-cell office:value-type="string" table:style-name="tablecell">
                  <text:p text:style-name="tablealignleft"> Death, Decay, Undeath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smrt:wee-jas" text:style-name="Internet_20_link" text:visited-style-name="Visited_20_Internet_20_Link">Wee-Jas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</text:p>
                </table:table-cell>
                <table:table-cell office:value-type="string" table:style-name="tablecell">
                  <text:p text:style-name="tablealignleft">Death, beauty, love, and eternal happiness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Death, Life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Red skull, sometimes with flames behind it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smrt:pikutik" text:style-name="Internet_20_link" text:visited-style-name="Visited_20_Internet_20_Link">Pikutik</text:a></text:span> 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:</text:p>
                </table:table-cell>
                <table:table-cell office:value-type="string" table:style-name="tablecell">
                  <text:p text:style-name="tablealignleft">Dead beasts and the undead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Death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Black ring, vertically crossed by a straight line, with a screaming green border.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priroda:waukeen" text:style-name="Internet_20_link" text:visited-style-name="Visited_20_Internet_20_Link">Waukeen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</text:p>
                </table:table-cell>
                <table:table-cell office:value-type="string" table:style-name="tablecell">
                  <text:p text:style-name="tablealignleft">Lova, doma i zajednice</text:p>
                </table:table-cell>
              </table:table-row>
              <table:table-row>
                <table:table-cell office:value-type="string" table:style-name="tablecell">
                  <text:p text:style-name="tablealignleft">Panteon:</text:p>
                </table:table-cell>
                <table:table-cell office:value-type="string" table:style-name="tablecell">
                  <text:p text:style-name="tablealignleft">Priroda i Smrt</text:p>
                </table:table-cell>
              </table:table-row>
              <table:table-row>
                <table:table-cell office:value-type="string" table:style-name="tablecell">
                  <text:p text:style-name="tablealignleft">Simbol:</text:p>
                </table:table-cell>
                <table:table-cell office:value-type="string" table:style-name="tablecell">
                  <text:p text:style-name="tablealignleft"> Strijela napeta u luku napravljenog od jelenjih rogova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rat:hextor" text:style-name="Internet_20_link" text:visited-style-name="Visited_20_Internet_20_Link">Hextor</text:a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Poginulih ratnika i liječenja ratnih rana.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, Smrt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Čekić sa bijelom aureolom oko glave.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 <text:a xlink:type="simple" xlink:href="http://rumwiki.duckdns.org/doku.php?id=en:lore:bozanstva:zivot:jezus_kristus" text:style-name="Internet_20_link" text:visited-style-name="Visited_20_Internet_20_Link">Jezuš Kristuš</text:a><text:line-break/> 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kromnosti i zagrobnog život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Život i Smrt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riž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5:56</meta:creation-date>
    <dc:creator>Generated</dc:creator>
    <dc:date>2026-09-13T14::25:56</dc:date>
    <dc:language>en-US</dc:language>
    <meta:editing-cycles>1</meta:editing-cycles>
    <meta:editing-duration>PT0S</meta:editing-duration>
    <dc:title>en:lore:bozanstva:smrt</dc:title>
  </office:meta>
</office:document-meta>
</file>