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smrt:pikutik"/><text:bookmark-start text:name="__RefHeading___pikutik_1"/><text:bookmark-start text:name="pikutik"/>Pikutik<text:bookmark-end text:name="__RefHeading___pikutik_1"/><text:bookmark-end text:name="pikutik"/></text:h>
      <table:table table:style-name="Table">
        <table:table-column/>
        <table:table-column/>
        <table:table-row/>
        <table:table-row>
          <table:table-cell office:value-type="string" table:style-name="tablecell">
            <text:p text:style-name="tablealignleft">God:</text:p>
          </table:table-cell>
          <table:table-cell office:value-type="string" table:style-name="tablecell">
            <text:p text:style-name="tablealignleft">Dead beasts and the undead</text:p>
          </table:table-cell>
        </table:table-row>
        <table:table-row>
          <table:table-cell office:value-type="string" table:style-name="tablecell">
            <text:p text:style-name="tablealignleft">Pantheon:</text:p>
          </table:table-cell>
          <table:table-cell office:value-type="string" table:style-name="tablecell">
            <text:p text:style-name="tablealignleft">Death</text:p>
          </table:table-cell>
        </table:table-row>
        <table:table-row>
          <table:table-cell office:value-type="string" table:style-name="tablecell">
            <text:p text:style-name="tablealignleft">Symbol:</text:p>
          </table:table-cell>
          <table:table-cell office:value-type="string" table:style-name="tablecell">
            <text:p text:style-name="tablealignleft">Black ring, vertically crossed by a straight line, with a screaming green border.</text:p>
          </table:table-cell>
        </table:table-row>
      </table:table>
      <text:p text:style-name="Text_20_body">One of the older gods. His existence can be traced all the way back to the first age, though it is uncertain whether he has always been a god or merely an incredibly powerful being.</text:p>
      <text:p text:style-name="Text_20_body">Although his power has significantly declined over time, few Deities dare to engage in disputes with Pikutik due to his raw strength. He frequently enters into agreements with nature gods because, after all, his primary domain is the souls of deceased animals. He engages in politics more for amusement and a passion for negotiation than out of any need for survival.</text:p>
      <text:p text:style-name="Text_20_body">He manifests in the form of a gigantic serpent with a head resembling that of a king cobra, beneath which are three sets of arms. The arms are deformed, each with two elbows and four fingers that more closely resemble claws. The color of his scales is predominantly glossy black on the back, with screaming green lines that form various tattoo-like patterns, along with occasional patches of white scales and silver along the belly. The tail is pointed and covered in screaming green scales.</text:p>
      <text:p text:style-name="Text_20_body">Over time, his existence has been almost completely erased from human cultures; he is now only occasionally mentioned in indigenous cultures on the continent of Hroastia. The fear and terror he once inspired have fallen into oblivion. The little that remains in memory speaks of how he would leave entire herds of livestock dead in his wake.</text:p>
      <text:p text:style-name="Text_20_body">The followers of this God are extremely few in number but powerful. Thanks to the sacrifices they offer him, his followers often live unnaturally long lives and can assume numerous beastly forms. The power of this god comes from the countless souls of animals and beasts that he feeds upon, which is why he frequently recruits monster hunters. He does not feed on the souls of his followers; instead, he grants them a new body once the old one becomes unusable.</text:p>
      <text:p text:style-name="Text_20_body">He loves agreements, negotiations, and bets. It is common for his followers to negotiate their reward for a sacrifice through communication with him. He is an honest loser and always fulfills his side of any deal, but deceive him once and you will beg other death gods to finish you off.
He is often associated with vampires and werewol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34</meta:creation-date>
    <dc:creator>Generated</dc:creator>
    <dc:date>2026-09-13T15::25:34</dc:date>
    <dc:language>en-US</dc:language>
    <meta:editing-cycles>1</meta:editing-cycles>
    <meta:editing-duration>PT0S</meta:editing-duration>
    <dc:title>en:lore:bozanstva:smrt:pikutik</dc:title>
  </office:meta>
</office:document-meta>
</file>