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smrt:raven_queen"/><text:bookmark-start text:name="__RefHeading___raven_queen_1"/><text:bookmark-start text:name="raven_queen"/>Raven Queen<text:bookmark-end text:name="__RefHeading___raven_queen_1"/><text:bookmark-end text:name="raven_queen"/></text:h>
      <table:table table:style-name="Table">
        <table:table-column/>
        <table:table-column/>
        <table:table-row/>
        <table:table-row>
          <table:table-cell office:value-type="string" table:style-name="tablecell">
            <text:p text:style-name="tablealignleft">Goddess:</text:p>
          </table:table-cell>
          <table:table-cell office:value-type="string" table:style-name="tablecell">
            <text:p text:style-name="tablealignleft">Death, winter, and ruin</text:p>
          </table:table-cell>
        </table:table-row>
        <table:table-row>
          <table:table-cell office:value-type="string" table:style-name="tablecell">
            <text:p text:style-name="tablealignleft">Pantheon:</text:p>
          </table:table-cell>
          <table:table-cell office:value-type="string" table:style-name="tablecell">
            <text:p text:style-name="tablealignleft">Death, Nature, Darkness</text:p>
          </table:table-cell>
        </table:table-row>
        <table:table-row>
          <table:table-cell office:value-type="string" table:style-name="tablecell">
            <text:p text:style-name="tablealignleft">Symbol:</text:p>
          </table:table-cell>
          <table:table-cell office:value-type="string" table:style-name="tablecell">
            <text:p text:style-name="tablealignleft">White porcelain mask with a raven's beak, sometimes just a white porcelain mask with raven symbols</text:p>
          </table:table-cell>
        </table:table-row>
      </table:table>
      <text:p text:style-name="Text_20_body">Daughter of Morana and Črnjobog. Born at the same time as her sister Goddess Wee-Jas after the great celebration at the beginning of the third age.<text:line-break/>
Because her mother never loved her, for a long time she believed she could get closer to her by becoming more like her. When that didn’t work, she decided to become her instead. She puts everything in her power into advancing through the pantheon of death and toppling her mother from the top. To even get a chance at that, she must first get rid of her sister.</text:p>
      <text:p text:style-name="Text_20_body">A female silhouette can be seen within a series of floating black shawls, but not an elegant silhouette like her mother’s—rather much bulkier and clumsier. Something resembling a female starved giant. Dark black hair floats around her head, and for a face she has a porcelain mask that reveals no emotions whatsoever. Where one would expect a mouth there is a raven’s beak. From the rags only very pale, unnaturally elongated palms emerge, with extremely bony and long fingers resembling bare tree branches.</text:p>
      <text:p text:style-name="Text_20_body">Depictions of the Goddess Raven Queen are frequently found in the folklore of snow giants. There she is described as a savior who once a year spreads snow and ice so that the snow giants can migrate across Obliviscetura and along the way ravage and plunder. Her name can also be found in the culture of humans living in colder regions. She is mentioned as the daughter of Queen Morana, and that a death accompanied by ravens is one saved from her mother’s hand. It is believed that she is responsible for the ruin of food supplies during winter.</text:p>
      <text:p text:style-name="Text_20_body">Her power is tied to the number of her believers and subjects. People pray to her to preserve their food supplies through the winter, and in return their soul goes into her hands. She treats souls proportionally to their faith during life. To the most devoted souls she grants new life, while those who doubt her she transforms into larvae with which she feeds.</text:p>
      <text:p text:style-name="Text_20_body">When she decided to overthrow her mother, Goddess Raven Queen created nine cursed artifacts with which she ravaged the world. A group of wizards managed to banish the Goddess herself from Obliviscetura, but not her artifacts. The wizards did not go unpunished—the Goddess turned them into Nagpa. This event is often called the death of the goddess because the gates to Obliviscetura have been closed to her forever. Since then she can only act through her believers and subjects.</text:p>
      <text:p text:style-name="Text_20_body">She keeps ravens because they are her eyes, ears, and messeng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29</meta:creation-date>
    <dc:creator>Generated</dc:creator>
    <dc:date>2026-09-13T17::09:29</dc:date>
    <dc:language>en-US</dc:language>
    <meta:editing-cycles>1</meta:editing-cycles>
    <meta:editing-duration>PT0S</meta:editing-duration>
    <dc:title>en:lore:bozanstva:smrt:raven_queen</dc:title>
  </office:meta>
</office:document-meta>
</file>