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smrt:wee-jas"/><text:bookmark-start text:name="__RefHeading___wee-jas_1"/><text:bookmark-start text:name="wee-jas"/>Wee-Jas<text:bookmark-end text:name="__RefHeading___wee-jas_1"/><text:bookmark-end text:name="wee-jas"/></text:h>
      <table:table table:style-name="Table">
        <table:table-column/>
        <table:table-column/>
        <table:table-row/>
        <table:table-row>
          <table:table-cell office:value-type="string" table:style-name="tablecell">
            <text:p text:style-name="tablealignleft">Goddess:</text:p>
          </table:table-cell>
          <table:table-cell office:value-type="string" table:style-name="tablecell">
            <text:p text:style-name="tablealignleft">Death, beauty, love, and eternal happiness</text:p>
          </table:table-cell>
        </table:table-row>
        <table:table-row>
          <table:table-cell office:value-type="string" table:style-name="tablecell">
            <text:p text:style-name="tablealignleft">Pantheon:</text:p>
          </table:table-cell>
          <table:table-cell office:value-type="string" table:style-name="tablecell">
            <text:p text:style-name="tablealignleft">Death, Life</text:p>
          </table:table-cell>
        </table:table-row>
        <table:table-row>
          <table:table-cell office:value-type="string" table:style-name="tablecell">
            <text:p text:style-name="tablealignleft">Symbol:</text:p>
          </table:table-cell>
          <table:table-cell office:value-type="string" table:style-name="tablecell">
            <text:p text:style-name="tablealignleft">Red skull, sometimes with flames behind it</text:p>
          </table:table-cell>
        </table:table-row>
      </table:table>
      <text:p text:style-name="Text_20_body">Daughter of Goddess Morana and Vesna. Born at the same time as her sister goddess Raven Queen after the great celebration at the beginning of the third age.</text:p>
      <text:p text:style-name="Text_20_body">Her upbringing was greatly influenced by her mother Vesna, who raised and guided her independently. Many gods respect Goddess Wee-Jas precisely because she is the only Deity of death who offers peaceful existence in the spiritual world after death, but that is exactly why other death gods are appalled by her existence and consider her an abomination—especially her other mother Morana, who not only does not accept her but has attempted to kill her several times during her youth, which she would have succeeded in if not for Vesna.</text:p>
      <text:p text:style-name="Text_20_body">She reluctantly fights against her sister, but knows it is the only way to secure her own existence and a safe end for a multitude of souls.</text:p>
      <text:p text:style-name="Text_20_body">She has no constant appearance; the first time you behold her, she will appear to you as a shapeless white-pink light that will soon begin to take form. When the light fades, standing before you will be the most beautiful creature you have ever imagined or the form of the person who brought you happiness your entire life. She can also take the form of a male figure but avoids it whenever possible. Every subsequent time you see her, she will have the identical appearance as the first time. Even when more than one person looks at her simultaneously, each sees her in their own way. It is precisely for this reason that many call her the most beautiful Goddess in the heavens.</text:p>
      <text:p text:style-name="Text_20_body">Her name is unjustly portrayed in folklore because people who worship death gods actively hate her presence, and the rest of the population fears death. They call her the second daughter of ruin. The kidnapper of kindred souls. It is often said that she is responsible for the deaths of loved ones of the deceased.</text:p>
      <text:p text:style-name="Text_20_body">Her power almost entirely comes from agreements with other Deities related to the care of the souls of their deceased believers. The few followers she has she most often directs toward enlightenment, so that she may cleanse her name of false titles and save souls before someone else finds them. Her followers often gain the ability to speak with the recently deceased and with people who have given up on life as their soul slowly departs the body.</text:p>
      <table:table table:style-name="Table">
        <table:table-column table:style-name="odt_auto_style_table_column_2_1"/>
        <table:table-column table:style-name="odt_auto_style_table_column_2_2"/>
        <table:table-row>
          <table:table-cell office:value-type="string" table:style-name="tablecell">
            <text:h text:style-name="Heading_20_2" text:outline-level="2"><text:bookmark-start text:name="__RefHeading___known_temples_2"/><text:bookmark-start text:name="known_temples"/>Known temples:<text:bookmark-end text:name="__RefHeading___known_temples_2"/><text:bookmark-end text:name="known_temples"/></text:h>
            <text:p text:style-name="Text_20_body"><text:a xlink:type="simple" xlink:href="http://rumwiki.duckdns.org/doku.php?id=en:mjesta:gornji_cormathyr:solitude:wee_jas" text:style-name="Internet_20_link" text:visited-style-name="Visited_20_Internet_20_Link">Solitude temple</text:a></text:p>
            <text:p text:style-name="Text_20_body">Temple in Dubai</text:p>
          </table:table-cell>
          <table:table-cell office:value-type="string" table:style-name="tablecell">
            <text:h text:style-name="Heading_20_2" text:outline-level="2"><text:bookmark-start text:name="__RefHeading___known_worshipers_3"/><text:bookmark-start text:name="known_worshipers"/>Known worshipers:<text:bookmark-end text:name="__RefHeading___known_worshipers_3"/><text:bookmark-end text:name="known_worshipers"/></text:h>
            <text:p text:style-name="Text_20_body"><text:a xlink:type="simple" xlink:href="http://rumwiki.duckdns.org/doku.php?id=en:5e:likovi:pcs:learah" text:style-name="Internet_20_link" text:visited-style-name="Visited_20_Internet_20_Link">Learah</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17</meta:creation-date>
    <dc:creator>Generated</dc:creator>
    <dc:date>2026-09-13T18::00:17</dc:date>
    <dc:language>en-US</dc:language>
    <meta:editing-cycles>1</meta:editing-cycles>
    <meta:editing-duration>PT0S</meta:editing-duration>
    <dc:title>en:lore:bozanstva:smrt:wee-jas</dc:title>
  </office:meta>
</office:document-meta>
</file>