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svijetlo"/><text:bookmark-start text:name="__RefHeading___light_1"/><text:bookmark-start text:name="light"/>Light<text:bookmark-end text:name="__RefHeading___light_1"/><text:bookmark-end text:name="ligh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vijetlo:sarenrae" text:style-name="Internet_20_link" text:visited-style-name="Visited_20_Internet_20_Link">Sarenrae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    </text:p>
                </table:table-cell>
                <table:table-cell office:value-type="string" table:style-name="tablecell">
                  <text:p text:style-name="tablealignleft">Sun and Goodness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heon:   </text:p>
                </table:table-cell>
                <table:table-cell office:value-type="string" table:style-name="tablecell">
                  <text:p text:style-name="tablealignleft">Light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ymbol:    </text:p>
                </table:table-cell>
                <table:table-cell office:value-type="string" table:style-name="tablecell">
                  <text:p text:style-name="tablealignleft">Silhouette of a female body with wings and a sun behind the head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vijetlo:svarozic" text:style-name="Internet_20_link" text:visited-style-name="Visited_20_Internet_20_Link">Svarožić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      </text:p>
                </table:table-cell>
                <table:table-cell office:value-type="string" table:style-name="tablecell">
                  <text:p text:style-name="tablealignleft">Fire and Hearth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heon:   </text:p>
                </table:table-cell>
                <table:table-cell office:value-type="string" table:style-name="tablecell">
                  <text:p text:style-name="tablealignleft">Light and Life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ymbol:    </text:p>
                </table:table-cell>
                <table:table-cell office:value-type="string" table:style-name="tablecell">
                  <text:p text:style-name="tablealignleft">Simple flame symbol<text:line-break/>  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red:pholtus" text:style-name="Internet_20_link" text:visited-style-name="Visited_20_Internet_20_Link">Pholtus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      </text:p>
                </table:table-cell>
                <table:table-cell office:value-type="string" table:style-name="tablecell">
                  <text:p text:style-name="tablealignleft">Constellations</text:p>
                </table:table-cell>
              </table:table-row>
              <table:table-row>
                <table:table-cell office:value-type="string" table:style-name="tablecell">
                  <text:p text:style-name="tablealignleft">Pantheon:   </text:p>
                </table:table-cell>
                <table:table-cell office:value-type="string" table:style-name="tablecell">
                  <text:p text:style-name="tablealignleft">Order and Light</text:p>
                </table:table-cell>
              </table:table-row>
              <table:table-row>
                <table:table-cell office:value-type="string" table:style-name="tablecell">
                  <text:p text:style-name="tablealignleft">Symbol:    </text:p>
                </table:table-cell>
                <table:table-cell office:value-type="string" table:style-name="tablecell">
                  <text:p text:style-name="tablealignleft">Seven circles arranged in a circle</text:p>
                </table:table-cell>
              </table:table-row>
            </table:table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 <text:span text:style-name="Strong_20_Emphasis"><text:a xlink:type="simple" xlink:href="http://rumwiki.duckdns.org/doku.php?id=en:lore:bozanstva:zivot:pelor" text:style-name="Internet_20_link" text:visited-style-name="Visited_20_Internet_20_Link">Pelor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      </text:p>
                </table:table-cell>
                <table:table-cell office:value-type="string" table:style-name="tablecell">
                  <text:p text:style-name="tablealignleft">Safety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heon:   </text:p>
                </table:table-cell>
                <table:table-cell office:value-type="string" table:style-name="tablecell">
                  <text:p text:style-name="tablealignleft">Life and Ligh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ymbol:    </text:p>
                </table:table-cell>
                <table:table-cell office:value-type="string" table:style-name="tablecell">
                  <text:p text:style-name="tablealignleft">Shield with a sun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12</meta:creation-date>
    <dc:creator>Generated</dc:creator>
    <dc:date>2026-09-13T18::51:12</dc:date>
    <dc:language>en-US</dc:language>
    <meta:editing-cycles>1</meta:editing-cycles>
    <meta:editing-duration>PT0S</meta:editing-duration>
    <dc:title>en:lore:bozanstva:svijetlo</dc:title>
  </office:meta>
</office:document-meta>
</file>