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svijetlo:sarenrae"/><text:bookmark-start text:name="__RefHeading___sarenrae_1"/><text:bookmark-start text:name="sarenrae"/>Sarenrae<text:bookmark-end text:name="__RefHeading___sarenrae_1"/><text:bookmark-end text:name="sarenrae"/></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 Sun and Goodness</text:p>
          </table:table-cell>
        </table:table-row>
        <table:table-row>
          <table:table-cell office:value-type="string" table:style-name="tablecell">
            <text:p text:style-name="tablealignleft">Pantheon:</text:p>
          </table:table-cell>
          <table:table-cell office:value-type="string" table:style-name="tablecell">
            <text:p text:style-name="tablealignleft"> Light</text:p>
          </table:table-cell>
        </table:table-row>
        <table:table-row>
          <table:table-cell office:value-type="string" table:style-name="tablecell">
            <text:p text:style-name="tablealignleft">Symbol:</text:p>
          </table:table-cell>
          <table:table-cell office:value-type="string" table:style-name="tablecell">
            <text:p text:style-name="tablealignleft"> Silhouette of a female body with wings and a sun behind the head</text:p>
          </table:table-cell>
        </table:table-row>
        <table:table-row>
          <table:table-cell office:value-type="string" table:style-name="tablecell">
            <text:p text:style-name="tablealignleft">Domains:</text:p>
          </table:table-cell>
          <table:table-cell office:value-type="string" table:style-name="tablecell">
            <text:p text:style-name="tablealignleft"> star, healing, sun, truth</text:p>
          </table:table-cell>
        </table:table-row>
      </table:table>
      <text:p text:style-name="Text_20_body">Often identified with the sun itself, this goddess is the strongest goddess of light. She focuses on the healing aspects of light — healing for the body, but also for the soul. Believing that almost anyone can atone for their evil deeds, this goddess always advocates dialogue, even with pure evil. On the other hand, once she judges someone as irredeemable, her swift justice shines just as strongly as her kindness.</text:p>
      <text:p text:style-name="Text_20_body">This goddess considers most gods her allies and friends. She maintains contact even with the bloodiest pantheons in the hope of one day bringing them into the light. The exceptions are gods such as Bane, Nerull, and the Črnjobog, whom she considers irreparable and a threat to the other gods.</text:p>
      <text:p text:style-name="Text_20_body">A pulsing white light illuminates this goddess. Her body is of undefined form and is a mass of hot plasma. The most common form she takes is that of a pleasantly plump lady in a long, bell-shaped dress, with a lion’s tail and bird wings on her back. Around her head is a crown that looks like a combination of a high collar and a crown.</text:p>
      <text:p text:style-name="Text_20_body">This ancient goddess is mentioned even in the oldest folklore under many names, often in the company of other gods. She is mentioned as healing heroes during their adventures, dispensing justice to monsters, or simply helping other gods in their duties. She is invoked by everyone from farmers in winter to bring the sun, to criminals seeking redemption.</text:p>
      <text:p text:style-name="Text_20_body">Priests of this goddess often do not reside in one place, but travel wherever they are most needed at the moment. Standing temples that exist are always outdoors or otherwise arranged so that sunlight can directly shine upon the worshippers. Among the people, her priests are well received because of their altruism — whether it is medical help or just good advice. Sarenrae demands of her clergy humility and the readiness to help a stranger as much as themselves.</text:p>
      <text:p text:style-name="Text_20_body">The sacred books of this goddess usually have blank pages at the end so that the faithful can write down their own experiences and advice. Also, in addition to prayers and instructive stories, her books often have a chapter dedicated to medic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11:38</meta:creation-date>
    <dc:creator>Generated</dc:creator>
    <dc:date>2026-09-13T17::11:38</dc:date>
    <dc:language>en-US</dc:language>
    <meta:editing-cycles>1</meta:editing-cycles>
    <meta:editing-duration>PT0S</meta:editing-duration>
    <dc:title>en:lore:bozanstva:svijetlo:sarenrae</dc:title>
  </office:meta>
</office:document-meta>
</file>