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tama"/><text:bookmark-start text:name="__RefHeading___darkness_1"/><text:bookmark-start text:name="darkness"/>Darkness<text:bookmark-end text:name="__RefHeading___darkness_1"/><text:bookmark-end text:name="darknes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 <text:span text:style-name="Strong_20_Emphasis"><text:a xlink:type="simple" xlink:href="http://rumwiki.duckdns.org/doku.php?id=en:lore:bozanstva:tama:crnjobog" text:style-name="Internet_20_link" text:visited-style-name="Visited_20_Internet_20_Link">Czernobog</text:a></text:span><text:line-break/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Night and Beasts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arkness and Chao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Hammer, maul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tama:shar" text:style-name="Internet_20_link" text:visited-style-name="Visited_20_Internet_20_Link">Shar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Pure Darkness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A solar eclipse, with a dark slime dripping from the moon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tama:zehir" text:style-name="Internet_20_link" text:visited-style-name="Visited_20_Internet_20_Link">Zehir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The Underworld, Reptiles, and Fungi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arkness and Natur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A black curled serpent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arkana:nuitari" text:style-name="Internet_20_link" text:visited-style-name="Visited_20_Internet_20_Link">Nuitari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 of:</text:p>
                </table:table-cell>
                <table:table-cell office:value-type="string" table:style-name="tablecell">
                  <text:p text:style-name="tablealignleft">Anti-Magic and Ambitio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Arcana and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A moon shrouded in shadow</text:p>
                </table:table-cell>
              </table:table-row>
              <table:table-row>
                <table:table-cell office:value-type="string" table:style-name="tablecell">
                  <text:p text:style-name="tablealignleft">Domains:</text:p>
                </table:table-cell>
                <table:table-cell office:value-type="string" table:style-name="tablecell">
                  <text:p text:style-name="tablealignleft">Magic, Ambition, Darkness, Glyph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kaos:tharizdun" text:style-name="Internet_20_link" text:visited-style-name="Visited_20_Internet_20_Link">Tharizdu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 Domain: </text:p>
                </table:table-cell>
                <table:table-cell office:value-type="string" table:style-name="tablecell">
                  <text:p text:style-name="tablealignleft"> Shadow and Abyss </text:p>
                </table:table-cell>
              </table:table-row>
              <table:table-row>
                <table:table-cell office:value-type="string" table:style-name="tablecell">
                  <text:p text:style-name="tablealignleft"> Pantheon: </text:p>
                </table:table-cell>
                <table:table-cell office:value-type="string" table:style-name="tablecell">
                  <text:p text:style-name="tablealignleft"> Chaos and Darkness </text:p>
                </table:table-cell>
              </table:table-row>
              <table:table-row>
                <table:table-cell office:value-type="string" table:style-name="tablecell">
                  <text:p text:style-name="tablealignleft"> Symbol: </text:p>
                </table:table-cell>
                <table:table-cell office:value-type="string" table:style-name="tablecell">
                  <text:p text:style-name="tablealignleft"> A sun covered by three moons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priroda:veles" text:style-name="Internet_20_link" text:visited-style-name="Visited_20_Internet_20_Link">Veles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dzemlja, glazbe i smicalic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, Tama i 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ira unutar obrnutog troku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rat:bane" text:style-name="Internet_20_link" text:visited-style-name="Visited_20_Internet_20_Link">Bane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Sukoba, osvajanja i opresi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Tama i Rad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 Crni dlan sa spojenim prstima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smrt:raven_queen" text:style-name="Internet_20_link" text:visited-style-name="Visited_20_Internet_20_Link">Raven Quee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</text:p>
                </table:table-cell>
                <table:table-cell office:value-type="string" table:style-name="tablecell">
                  <text:p text:style-name="tablealignleft">Death, winter, and rui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, Nature,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White porcelain mask with a raven's beak, sometimes just a white porcelain mask with raven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smrt:nerull" text:style-name="Internet_20_link" text:visited-style-name="Visited_20_Internet_20_Link">Nerull</text:a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</text:p>
                </table:table-cell>
                <table:table-cell office:value-type="string" table:style-name="tablecell">
                  <text:p text:style-name="tablealignleft">Death and undeath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,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Skull from which black slime drips</text:p>
                </table:table-cell>
              </table:table-row>
              <table:table-row>
                <table:table-cell office:value-type="string" table:style-name="tablecell">
                  <text:p text:style-name="tablealignleft">Aspects:</text:p>
                </table:table-cell>
                <table:table-cell office:value-type="string" table:style-name="tablecell">
                  <text:p text:style-name="tablealignleft"> Death, Decay, Undeath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08</meta:creation-date>
    <dc:creator>Generated</dc:creator>
    <dc:date>2026-09-13T16::19:08</dc:date>
    <dc:language>en-US</dc:language>
    <meta:editing-cycles>1</meta:editing-cycles>
    <meta:editing-duration>PT0S</meta:editing-duration>
    <dc:title>en:lore:bozanstva:tama</dc:title>
  </office:meta>
</office:document-meta>
</file>